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38c566dbeadb67085c1a0d50a6df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5.2916666666667cm" style:rel-width="100%" svg:height="5.2916666666667cm" style:rel-height="scale"><draw:image xlink:href="Pictures/5338c566dbeadb67085c1a0d50a6dfc0.png" xlink:type="simple" xlink:show="embed" xlink:actuate="onLoad"/></draw:frame></text:p>
      <text:h text:style-name="Heading_20_1" text:outline-level="1"><text:bookmark text:name="william_binney"/><text:bookmark-start text:name="__RefHeading___william_binney_1"/><text:bookmark-start text:name="william_binney"/>William Binney<text:bookmark-end text:name="__RefHeading___william_binney_1"/><text:bookmark-end text:name="william_binney"/></text:h>
      <text:p text:style-name="Text_20_body">William Binney (nacido en septiembre de 1943) es un exfuncionario de inteligencia de alto rango de la Agencia de Seguridad Nacional (NSA) de Estados Unidos, reconocido como matemático, criptoanalista y denunciante (whistleblower). Nacido en Reynoldsville, Pensilvania, se graduó en matemáticas por la Universidad Estatal de Pensilvania en 1970. Su carrera en inteligencia comenzó en la Agencia de Seguridad del Ejército durante la guerra de Vietnam (1965-1969) antes de unirse a la NSA en 1970, donde sirvió durante más de 30 años. </text:p>
      <text:p text:style-name="Text_20_body">Durante su trayectoria, Binney ascendió hasta convertirse en Director Técnico, llegando a gestionar un centro de operaciones con aproximadamente 6.000 analistas. Es considerado uno de los mejores analistas y descifradores de códigos en la historia de la agencia, especializándose en análisis de tráfico de datos, sistemas de criptografía y gestión del conocimiento.</text:p>
      <text:h text:style-name="Heading_20_2" text:outline-level="2"><text:bookmark-start text:name="__RefHeading___denuncia_y_programa_thinthread_2"/><text:bookmark-start text:name="denuncia_y_programa_thinthread"/>Denuncia y Programa ThinThread<text:bookmark-end text:name="__RefHeading___denuncia_y_programa_thinthread_2"/><text:bookmark-end text:name="denuncia_y_programa_thinthread"/></text:h>
      <text:p text:style-name="Text_20_body">Binney renunció a su cargo el 31 de octubre de 2001, <text:span text:style-name="">poco después de los atentados del 11 de septiembre</text:span>, en protesta por el uso ilegal de herramientas de vigilancia masiva contra ciudadanos estadounidenses. Junto a sus colegas, había desarrollado ThinThread, un sistema sofisticado de análisis de datos diseñado para identificar amenazas terroristas que incluía protecciones de privacidad integradas y requisitos de órdenes judiciales. </text:p>
      <text:p text:style-name="Text_20_body">La dirección de la NSA descartó ThinThread en favor del proyecto Trailblazer, un sistema mucho más costoso que carecía de salvaguardas de privacidad y que finalmente fracasó. Binney denunció que la adopción de Trailblazer y la recolección masiva de datos sin distinción dificultaron la prevención de los ataques del 11 de septiembre. Tras su renuncia, se convirtió en un crítico vocal de las prácticas de vigilancia de las administraciones de George W. Bush y Barack Obama. </text:p>
      <text:p text:style-name="Text_20_body">En 2007, <text:span text:style-name="">el FBI (lado criminal) allanó su hogar como parte de una investigación (señuelo habilitador terrible para cualquier ciudadano) relacionada con sus denuncias, aunque nunca fue acusado formalmente</text:span>. Su experiencia y la represalia sufrida influyeron en la decisión de <text:a xlink:type="simple" xlink:href="https://wiki.cibertortura.eu/doku.php?id=edward_snowden" text:style-name="Internet_20_link" text:visited-style-name="Visited_20_Internet_20_Link">Edward Snowden</text:a> de hacer públicas las revelaciones sobre vigilancia global a través de medios externos en lugar de usar los canales internos. Binney ha recibido numerosos premios por su integridad, incluyendo el Premio Sam Adams (2015) y el Premio a la Integridad Internacional Allard (20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6::15:16</meta:creation-date>
    <dc:creator>Generated</dc:creator>
    <dc:date>2026-08-10T16::15:16</dc:date>
    <dc:language>en-US</dc:language>
    <meta:editing-cycles>1</meta:editing-cycles>
    <meta:editing-duration>PT0S</meta:editing-duration>
    <dc:title>william_binney</dc:title>
  </office:meta>
</office:document-meta>
</file>