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d49be4c3685b8690f2c2739a1f24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actec"/><text:bookmark-start text:name="__RefHeading___viactec_1"/><text:bookmark-start text:name="viactec"/>VIACTEC<text:bookmark-end text:name="__RefHeading___viactec_1"/><text:bookmark-end text:name="viactec"/></text:h>
      <text:p text:style-name="Text_20_body"><draw:frame draw:style-name="mediacenter" draw:name="0" text:anchor-type="paragraph" draw:z-index="0" svg:width="15.213541666667cm" svg:height="7.1966666666667cm"><draw:image xlink:href="Pictures/24d49be4c3685b8690f2c2739a1f2475.png" xlink:type="simple" xlink:show="embed" xlink:actuate="onLoad"/></draw:frame>
Asociación Viactec de Ayuda y Apoyo a Víctimas de Acoso por Tecnologías de Radiación Electromagnética. Monforte de Lemos, Lugo, España. Opera a nivel nacional y cuenta con red de apoyo en Latinoamérica. Activa administrativamente desde el año 2016.</text:p>
      <text:p text:style-name="Text_20_body">Es una organización dedicada a la defensa y apoyo de personas que denuncian ser víctimas de cibertortura, acoso electrónico y neurotecnologías.</text:p>
      <text:p text:style-name="Text_20_body">Viendo la sede, se caracteriza por:</text:p>
      <text:list text:style-name="List_20_1" text:continue-numbering="false">
        <text:list-item>
          <text:p text:style-name="List_20_1_Content_First"> Tiene vecinos del piso de arriba.</text:p>
        </text:list-item>
        <text:list-item>
          <text:p text:style-name="List_20_1_Content"> Tener un parque delante.</text:p>
        </text:list-item>
        <text:list-item>
          <text:p text:style-name="List_20_1_Content"> Tener una zona de aparcamientos delante.</text:p>
        </text:list-item>
        <text:list-item>
          <text:p text:style-name="List_20_1_Content"> Bar con sillas fuera.</text:p>
        </text:list-item>
        <text:list-item>
          <text:p text:style-name="List_20_1_Content"> Obras justo enfrente.</text:p>
        </text:list-item>
        <text:list-item>
          <text:p text:style-name="List_20_1_Content_Last"> Hay dos individuos de pie en la esquina opuesta del parque.</text:p>
        </text:list-item>
      </text:list>
      <text:p text:style-name="Text_20_body">Síntomas que tipifican el acoso electrónico:</text:p>
      <text:list text:style-name="List_20_1" text:continue-numbering="false">
        <text:list-item>
          <text:p text:style-name="LastListParagraph_List_20_1_Content_First"> No tiene página en la Wikipedia, +11 años.</text:p>
        </text:list-item>
      </text:list>
      <text:p text:style-name="Text_20_body">Redes sociales</text:p>
      <text:list text:style-name="List_20_1" text:continue-numbering="false">
        <text:list-item>
          <text:p text:style-name="List_20_1_Content_First"> Telegram. Solo víctimas.</text:p>
        </text:list-item>
        <text:list-item>
          <text:p text:style-name="List_20_1_Content_Last"> WhatsApp. Solo víctimas.</text:p>
        </text:list-item>
      </text:list>
      <text:p text:style-name="Text_20_body">Entre las víctimas hay perpetradores infiltrados que consiguen que la asociación no vaya a más y se mantenga constantemente en un estado prácticamente embrionario sembrando la cizaña con juegos sutíles de tecnología que acaban por silenciar y callar a víctimas que desean participar, hablar, compartir, que haya actividades de asociación de vez en cuando, etc, …</text:p>
      <text:p text:style-name="Text_20_body">También los perpetradores acceden a través de la computadora de una de las víctima para generar algún tipo de malentendido que genera distancia y destrucción donde se estaba construyendo un día a día.</text:p>
      <text:p text:style-name="Text_20_body">Un detalle muy llamativo es que las víctimas no rompen la barrera y hablan entre ellas por cámara, incluso como una obligación. Esto pondría muy difícil la mayoría de actuaciones en la sombra de los perpetradores. Incluso algunos que están dentro, abandonarían si tuviera éxito. Porque suelen ser tan sociales, que no aguantarían ser el foco social de todo el mundo, cuando lo que sienten es un odio natural hacia la figura del targeted individual, ya que representan la figura nativa del psicópata de libro en la que se enfunda a auténticos sádicos que disfrutan del uso de una tecnología tan increíblemente avanzada como imposible de asimilar que exista por la mayor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1::49:19</meta:creation-date>
    <dc:creator>Generated</dc:creator>
    <dc:date>2026-08-25T01::49:19</dc:date>
    <dc:language>en-US</dc:language>
    <meta:editing-cycles>1</meta:editing-cycles>
    <meta:editing-duration>PT0S</meta:editing-duration>
    <dc:title>viactec</dc:title>
  </office:meta>
</office:document-meta>
</file>