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ntanas_de_adey"/><text:bookmark-start text:name="__RefHeading___ventanas_de_adey_1"/><text:bookmark-start text:name="ventanas_de_adey"/>Ventanas de Adey<text:bookmark-end text:name="__RefHeading___ventanas_de_adey_1"/><text:bookmark-end text:name="ventanas_de_adey"/></text:h>
      <text:p text:style-name="Text_20_body">El hallazgo fundamental que dio lugar a esta teoría se publicó en 1976, en un estudio clave junto a S. M. Bawin (“Sensitivity of calcium binding in cerebral tissue to weak environmental electric fields oscillating at low frequency”). </text:p>
      <text:p text:style-name="Text_20_body">En este trabajo descubrieron que la liberación de iones de calcio Ca<text:span text:style-name="sup">2+</text:span> en el tejido cerebral no respondía de manera lineal ni proporcional a la intensidad o frecuencia de los campos electromagnéticos, sino que se producía únicamente dentro de ciertos rangos o «ventanas» específicas (generalmente entre 6 Hz y 20 Hz, con un pico claro en los 16 Hz).</text:p>
      <text:p text:style-name="Text_20_body">Bawin, Kaczmarek y Adey publicaron en las Annals of the New York Academy of Sciences (Febrero 1975) observaciones preliminares sobre la respuesta del tejido cerebral a campos de VHF modulados en amplitud, donde ya despuntaba la selectividad a 16 Hz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1::08:42</meta:creation-date>
    <dc:creator>Generated</dc:creator>
    <dc:date>2026-08-17T01::08:42</dc:date>
    <dc:language>en-US</dc:language>
    <meta:editing-cycles>1</meta:editing-cycles>
    <meta:editing-duration>PT0S</meta:editing-duration>
    <dc:title>ventanas_de_adey</dc:title>
  </office:meta>
</office:document-meta>
</file>