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ault7:start"/><text:bookmark-start text:name="__RefHeading___vault_7_1"/><text:bookmark-start text:name="vault_7"/>VAULT 7<text:bookmark-end text:name="__RefHeading___vault_7_1"/><text:bookmark-end text:name="vault_7"/></text:h>
      <text:p text:style-name="Text_20_body">Vault 7 es una serie de documentos que WikiLeaks comenzó a publicar el 7 de marzo de 2017, detallando las actividades y capacidades de la Agencia Central de Inteligencia (CIA) de los Estados Unidos para realizar vigilancia electrónica y guerra cibernética. Los archivos, que datan de 2013 a 2016, incluyen detalles sobre las capacidades de software de la agencia, como la capacidad de comprometer automóviles, televisores inteligentes, navegadores web incluidos Google Chrome, Microsoft Edge, Mozilla Firefox y Opera, los sistemas operativos de la mayoría de los teléfonos inteligentes incluidos iOS de Apple y Android de Google, y sistemas operativos de computadoras incluidos Microsoft Windows, macOS y Linux. Una auditoría interna de la CIA identificó 91 herramientas de malware de más de 500 herramientas en uso en 2016 que fueron comprometidas por la publicación. Las herramientas fueron desarrolladas por la Rama de Apoyo a las Operaciones de la CIA.</text:p>
      <text:p text:style-name="Text_20_body">La publicación de Vault 7 llevó a la CIA a redefinir a WikiLeaks como un “servicio de inteligencia hostil no estatal”. En julio de 2022, el ex ingeniero de software de la CIA, Joshua Schulte, fue declarado culpable de filtrar los documentos a WikiLeaks, y en febrero de 2024 fue sentenciado a 40 años de prisión por cargos de espionaje y a 80 meses (6,6 años) de prisión por cargos de pornografía infantil.</text:p>
      <text:p text:style-name="Text_20_body">El Presupuesto del Programa de Inteligencia Nacional (NIP) asigna a la CIA una cifra estimada de entre 14.000 y 20.000 millones de dólares anuales (dentro del presupuesto global de inteligencia de EEUU, que supera los 60.000 a 90.000 millones). El Presupuesto Oficial proviene directamente de los ingresos del Estado federal estadounidense y de la emisión de deuda pública. Es decir, en última instancia, la totalidad del presupuesto estatal recae sobre los ciudadanos, ya sea de forma directa, diferida o indirecta. El Estado no posee recursos propios ajenos a la economía de la sociedad que administra.</text:p>
      <text:h text:style-name="Heading_20_2" text:outline-level="2"><text:bookmark-start text:name="__RefHeading___referencia_2"/><text:bookmark-start text:name="referencia"/>Referencia<text:bookmark-end text:name="__RefHeading___referencia_2"/><text:bookmark-end text:name="referencia"/></text:h>
      <text:list text:style-name="List_20_1" text:continue-numbering="false">
        <text:list-item>
          <text:p text:style-name="List_20_1_Content_First"> <text:a xlink:type="simple" xlink:href="https://en.wikipedia.org/wiki/Vault_7" text:style-name="Internet_20_link" text:visited-style-name="Visited_20_Internet_20_Link">https://en.wikipedia.org/wiki/Vault_7</text:a></text:p>
        </text:list-item>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02::42:30</meta:creation-date>
    <dc:creator>Generated</dc:creator>
    <dc:date>2026-08-25T02::42:30</dc:date>
    <dc:language>en-US</dc:language>
    <meta:editing-cycles>1</meta:editing-cycles>
    <meta:editing-duration>PT0S</meta:editing-duration>
    <dc:title>vault7:start</dc:title>
  </office:meta>
</office:document-meta>
</file>