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2fc1ed24f200d77a8bbd8759e283a2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30.70416666667cm" svg:height="69.426666666667cm"><draw:image xlink:href="Pictures/e2fc1ed24f200d77a8bbd8759e283a2c.jpg" xlink:type="simple" xlink:show="embed" xlink:actuate="onLoad"/></draw:frame></text:p>
      <text:h text:style-name="Heading_20_2" text:outline-level="2"><text:bookmark text:name="tiworldmap:start"/><text:bookmark-start text:name="__RefHeading___fuentes_1"/><text:bookmark-start text:name="fuentes"/>FUENTES<text:bookmark-end text:name="__RefHeading___fuentes_1"/><text:bookmark-end text:name="fuentes"/></text:h>
      <text:h text:style-name="Heading_20_3" text:outline-level="3"><text:bookmark-start text:name="__RefHeading___NoTitle_2"/><text:bookmark-start text:name="section"/>2025<text:bookmark-end text:name="__RefHeading___NoTitle_2"/><text:bookmark-end text:name="section"/></text:h>
      <text:list text:style-name="List_20_1" text:continue-numbering="false">
        <text:list-item>
          <text:p text:style-name="LastListParagraph_List_20_1_Content_First"> ASIA/EUROPE. Gizli El Terörizmi (Berserker Books).pdf, <text:span text:style-name="">Turquía</text:span>.</text:p>
        </text:list-item>
      </text:list>
      <text:h text:style-name="Heading_20_3" text:outline-level="3"><text:bookmark-start text:name="__RefHeading___NoTitle_3"/><text:bookmark-start text:name="section1"/>2024<text:bookmark-end text:name="__RefHeading___NoTitle_3"/><text:bookmark-end text:name="section1"/></text:h>
      <text:list text:style-name="List_20_1" text:continue-numbering="false">
        <text:list-item>
          <text:p text:style-name="List_20_1_Content_First"> EUROPE. Eva Pop, <text:span text:style-name="">Hungary, Budapest</text:span>. Renee, <text:span text:style-name="">Holland, Amsterdam</text:span>. UK, Benson.</text:p>
        </text:list-item>
        <text:list-item>
          <text:p text:style-name="List_20_1_Content"> NORTEAMÉRICA, USA. Robbie, <text:span text:style-name="">Seattle, Washington</text:span>. Randy Willis, <text:span text:style-name="">New Jersey</text:span>. Mike Daniels, <text:span text:style-name="">Mississippi</text:span>. Jean Kilorus, 2014, <text:span text:style-name="">Florida, Northport</text:span>. Cris, <text:span text:style-name="">Michigan</text:span>. Deb Verden, <text:span text:style-name="">Wiper Lake, Minnesota</text:span>. Denanisha Lewis, <text:span text:style-name="">New Orleans, Louisiana</text:span>. Janelle Evans, <text:span text:style-name="">Bronx</text:span>.</text:p>
        </text:list-item>
        <text:list-item>
          <text:p text:style-name="List_20_1_Content"> AUSTRALIA. Jonathan</text:p>
        </text:list-item>
        <text:list-item>
          <text:p text:style-name="List_20_1_Content_Last"> ASIA. Dr. Sud Gupta, <text:span text:style-name="">India</text:span>. Norihiro Nimi, <text:span text:style-name="">Japan</text:span>.</text:p>
        </text:list-item>
      </text:list>
      <text:h text:style-name="Heading_20_3" text:outline-level="3"><text:bookmark-start text:name="__RefHeading___NoTitle_4"/><text:bookmark-start text:name="section2"/>2017<text:bookmark-end text:name="__RefHeading___NoTitle_4"/><text:bookmark-end text:name="section2"/></text:h>
      <text:list text:style-name="List_20_1" text:continue-numbering="false">
        <text:list-item>
          <text:p text:style-name="LastListParagraph_List_20_1_Content_First"> EUROPA. Asociación VIACTEC. <text:a xlink:type="simple" xlink:href="https://www.viactec.es/" text:style-name="Internet_20_link" text:visited-style-name="Visited_20_Internet_20_Link">https://www.viactec.es/</text:a>. <text:span text:style-name="">España</text:span>.</text:p>
        </text:list-item>
      </text:list>
      <text:h text:style-name="Heading_20_3" text:outline-level="3"><text:bookmark-start text:name="__RefHeading___NoTitle_5"/><text:bookmark-start text:name="section3"/>2010<text:bookmark-end text:name="__RefHeading___NoTitle_5"/><text:bookmark-end text:name="section3"/></text:h>
      <text:list text:style-name="List_20_1" text:continue-numbering="false">
        <text:list-item>
          <text:p text:style-name="LastListParagraph_List_20_1_Content_First"> EUROPA. Dr. Konstantin Korotkov. Ph.D., Professor. <text:span text:style-name="">Saint-Petersburg, Russia</text:span>.</text:p>
        </text:list-item>
      </text:list>
      <text:h text:style-name="Heading_20_3" text:outline-level="3"><text:bookmark-start text:name="__RefHeading___NoTitle_6"/><text:bookmark-start text:name="section4"/>2007<text:bookmark-end text:name="__RefHeading___NoTitle_6"/><text:bookmark-end text:name="section4"/></text:h>
      <text:p text:style-name="Text_20_body"><draw:frame draw:style-name="mediacenter" draw:name="1" text:anchor-type="paragraph" draw:z-index="1" svg:width="" svg:rel-width="100%" svg:height="0cm"><draw:image xlink:href="/var/www/vhosts/eipnet.net/wiki.cibertortura.eu/data/media/tiworldmap/pasted/20260617-140030.png" xlink:type="simple" xlink:show="embed" xlink:actuate="onLoad"/></draw:frame>
<draw:frame draw:style-name="mediacenter" draw:name="2" text:anchor-type="paragraph" draw:z-index="2" svg:width="" svg:rel-width="100%" svg:height="0cm"><draw:image xlink:href="/var/www/vhosts/eipnet.net/wiki.cibertortura.eu/data/media/tiworldmap/pasted/20260617-141041.png" xlink:type="simple" xlink:show="embed" xlink:actuate="onLoad"/></draw:frame></text:p>
      <text:list text:style-name="List_20_1" text:continue-numbering="false">
        <text:list-item>
          <text:p text:style-name="List_20_1_Content_First"> EUROPE. Manifestación/Protesta. <text:span text:style-name="">Rusia</text:span>.</text:p>
        </text:list-item>
        <text:list-item>
          <text:p text:style-name="List_20_1_Content_Last"> NORTH AMERICA. Manifestación/Protesta. <text:span text:style-name="">Estados Unidos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5::55:56</meta:creation-date>
    <dc:creator>Generated</dc:creator>
    <dc:date>2026-08-10T15::55:56</dc:date>
    <dc:language>en-US</dc:language>
    <meta:editing-cycles>1</meta:editing-cycles>
    <meta:editing-duration>PT0S</meta:editing-duration>
    <dc:title>tiworldmap:start</dc:title>
  </office:meta>
</office:document-meta>
</file>