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stimonios"/><text:bookmark-start text:name="__RefHeading___testimonios_1"/><text:bookmark-start text:name="testimonios"/>TESTIMONIOS<text:bookmark-end text:name="__RefHeading___testimonios_1"/><text:bookmark-end text:name="testimonios"/></text:h>
      <text:p text:style-name="Text_20_body">Un testimonio es la declaración, afirmación o prueba que da una persona sobre la certeza de un hecho o una experiencia que ha presenciado, conocido o vivido directamente. Para registrar un testimonio periódico de forma precisa —especialmente cuando la persona puede estar indispuesta, en movimiento o con recursos tecnológicos limitados—, la clave radica en estructurar métodos de registro estructurado combinados con sistemas de geolocalización y verificación temporal.</text:p>
      <text:p text:style-name="Text_20_body"><draw:frame draw:style-name="PluginODTAutoStyle_Frame_1_text_frame" draw:name="Frame1" text:anchor-type="paragraph" svg:width="433.701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Dependiendo de los dispositivos disponibles en cada momento, existen diferentes alternativas prácticas para asegurar la validez y la ubicación de cada registro:</text:p><text:h text:style-name="Heading_20_2" text:outline-level="2"><text:bookmark-start text:name="__RefHeading___plantilla_de_registro_rapido_metodo_analogico_o_digital_2"/><text:bookmark-start text:name="plantilla_de_registro_rapido_metodo_analogico_o_digital"/>1. Plantilla de Registro Rápido (Método Analógico o Digital)<text:bookmark-end text:name="__RefHeading___plantilla_de_registro_rapido_metodo_analogico_o_digital_2"/><text:bookmark-end text:name="plantilla_de_registro_rapido_metodo_analogico_o_digital"/></text:h><text:p text:style-name="Text_20_body">Cuando se depende principalmente de la capacidad descriptiva, contar con un esquema mental o escrito prefijado agiliza la toma de datos y evita omitir detalles críticos durante momentos de malestar.</text:p><text:h text:style-name="Heading_20_3" text:outline-level="3"><text:bookmark-start text:name="__RefHeading___esquema_de_datos_minimos_por_episodio_3"/><text:bookmark-start text:name="esquema_de_datos_minimos_por_episodio"/>Esquema de datos mínimos por episodio:<text:bookmark-end text:name="__RefHeading___esquema_de_datos_minimos_por_episodio_3"/><text:bookmark-end text:name="esquema_de_datos_minimos_por_episodio"/></text:h><text:list text:style-name="List_20_1" text:continue-numbering="false"><text:list-item><text:p text:style-name="List_20_1_Content_First"> Fecha y hora exacta: Inicio y fin del evento.</text:p></text:list-item><text:list-item><text:p text:style-name="List_20_1_Content"> Ubicación concreta: Dirección exactas, coordenadas GPS, o referencias visuales fijas (ej. “Calle X intersección con Y, frente al portal N” / “En el salón, junto a la ventana norte”).</text:p></text:list-item><text:list-item><text:p text:style-name="List_20_1_Content"> Entorno y contexto: Personas presentes, condiciones climáticas, ruidos, iluminación o elementos inusuales.</text:p></text:list-item><text:list-item><text:p text:style-name="List_20_1_Content"> Sintomatología o malestar: Descripción objetiva de la sensación física o cognitiva (intensidad del 1 al 10, duración, tipo de malestar).</text:p></text:list-item><text:list-item><text:p text:style-name="List_20_1_Content_Last"> Descripción del suceso: Relato cronológico de lo observado o experimentado sin interpretaciones externas.</text:p></text:list-item></text:list><text:h text:style-name="Heading_20_2" text:outline-level="2"><text:bookmark-start text:name="__RefHeading___opciones_de_geolocalizacion_y_registro_temporal_4"/><text:bookmark-start text:name="opciones_de_geolocalizacion_y_registro_temporal"/>2. Opciones de Geolocalización y Registro Temporal<text:bookmark-end text:name="__RefHeading___opciones_de_geolocalizacion_y_registro_temporal_4"/><text:bookmark-end text:name="opciones_de_geolocalizacion_y_registro_temporal"/></text:h><text:h text:style-name="Heading_20_3" text:outline-level="3"><text:bookmark-start text:name="__RefHeading___a._si_dispone_de_smartphone_movil_5"/><text:bookmark-start text:name="a._si_dispone_de_smartphone_movil"/>A. Si dispone de Smartphone (Móvil)<text:bookmark-end text:name="__RefHeading___a._si_dispone_de_smartphone_movil_5"/><text:bookmark-end text:name="a._si_dispone_de_smartphone_movil"/></text:h><text:list text:style-name="List_20_1" text:continue-numbering="false"><text:list-item><text:p text:style-name="List_20_1_Content_First"> Notas de voz con sello de tiempo: Aplicaciones como la grabadora del teléfono o herramientas como Google Keep / Apple Notes permiten grabar un audio describiendo la situación. El propio archivo genera metadatos con la hora y fecha exactas.</text:p></text:list-item><text:list-item><text:p text:style-name="List_20_1_Content"> Fotografía/Vídeo descriptivo: Una foto corta al entorno o al suelo con la función de ubicación (GPS/Geoetiquetado) activada en la cámara del móvil guarda automáticamente las coordenadas geográficas exactas en los datos EXIF de la imagen.</text:p></text:list-item><text:list-item><text:p text:style-name="List_20_1_Content"> Mensajes automáticos o notas a uno mismo: Enviar un mensaje con la ubicación en tiempo real mediante aplicaciones de mensajería (Telegram, WhatsApp) a un chat personal o a un contacto de confianza guarda el registro inmediatamente en un servidor externo.</text:p></text:list-item><text:list-item><text:p text:style-name="List_20_1_Content_Last"> Historial de ubicaciones: Mantener activado el historial de ubicaciones del sistema operativo (Google Timeline / Cronología o Servicios de ubicación de iOS) genera un mapa continuo que sirve de respaldo para verificar la presencia en un punto exacto a una hora determinada.</text:p></text:list-item></text:list><text:h text:style-name="Heading_20_3" text:outline-level="3"><text:bookmark-start text:name="__RefHeading___b._si_no_dispone_de_dispositivos_electronicos_en_ese_momento_6"/><text:bookmark-start text:name="b._si_no_dispone_de_dispositivos_electronicos_en_ese_momento"/>B. Si no dispone de dispositivos electrónicos en ese momento<text:bookmark-end text:name="__RefHeading___b._si_no_dispone_de_dispositivos_electronicos_en_ese_momento_6"/><text:bookmark-end text:name="b._si_no_dispone_de_dispositivos_electronicos_en_ese_momento"/></text:h><text:list text:style-name="List_20_1" text:continue-numbering="false"><text:list-item><text:p text:style-name="List_20_1_Content_First"> Cuaderno de bitácora físico: Un cuaderno pequeño de bolsillo y bolígrafo. Para darle validez o referencia temporal sin teléfono:</text:p><text:list text:style-name="List_20_1"><text:list-item><text:p text:style-name="List_20_1_Content"> Anotar puntos de referencia del entorno (números de portal, comercios cercanos, matrículas de vehículos estacionados o anuncios).</text:p></text:list-item><text:list-item><text:p text:style-name="List_20_1_Content_Last"> Conservar tickets de compra físicos de establecimientos cercanos (farmacia, transporte, supermercado), ya que imprimen la hora, fecha y dirección fiscal exacta del lugar.</text:p></text:list-item></text:list></text:list-item></text:list><text:h text:style-name="Heading_20_2" text:outline-level="2"><text:bookmark-start text:name="__RefHeading___preservacion_y_respaldo_del_testimonio_7"/><text:bookmark-start text:name="preservacion_y_respaldo_del_testimonio"/>3. Preservación y Respaldo del Testimonio<text:bookmark-end text:name="__RefHeading___preservacion_y_respaldo_del_testimonio_7"/><text:bookmark-end text:name="preservacion_y_respaldo_del_testimonio"/></text:h><text:p text:style-name="Text_20_body">Para garantizar que el testimonio mantenga integridad con el paso del tiempo y no sufra manipulaciones ni pérdidas:</text:p><text:list text:style-name="List_20_1" text:continue-numbering="false"><text:list-item><text:p text:style-name="List_20_1_Content_First"> Sincronización en la nube: Configurar la subida automática de audios, textos o fotos a una cuenta de almacenamiento personal (Google Drive, OneDrive, Dropbox). Esto garantiza que el registro quede guardado aunque el dispositivo se dañe o se pierda.</text:p></text:list-item><text:list-item><text:p text:style-name="List_20_1_Content_Last"> Sello de tiempo digital (Timestamping): Si el testimonio se redacta en formato digital posterior al evento, enviar un correo electrónico con el registro a una cuenta personal genera un sello temporal con validez probatoria de cuándo fue escrito el texto.</text:p></text:list-item></text:list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4::41:33</meta:creation-date>
    <dc:creator>Generated</dc:creator>
    <dc:date>2026-08-13T14::41:33</dc:date>
    <dc:language>en-US</dc:language>
    <meta:editing-cycles>1</meta:editing-cycles>
    <meta:editing-duration>PT0S</meta:editing-duration>
    <dc:title>testimonios</dc:title>
  </office:meta>
</office:document-meta>
</file>