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rgeted-individual-canada-eleanor-white-es"/><text:bookmark-start text:name="__RefHeading___eleanor_white_1"/><text:bookmark-start text:name="eleanor_white"/>Eleanor White<text:bookmark-end text:name="__RefHeading___eleanor_white_1"/><text:bookmark-end text:name="eleanor_white"/></text:h>
      <text:p text:style-name="Text_20_body"><text:a xlink:type="simple" xlink:href="https://targetedindividualscanada.com/tag/eleanor-white/" text:style-name="Internet_20_link" text:visited-style-name="Visited_20_Internet_20_Link">https://targetedindividualscanada.com/tag/eleanor-white/</text:a>
16 de septiembre de 2011. @ffv</text:p>
      <text:p text:style-name="Text_20_body">“Jamás he afirmado ante nadie, ni siquiera ante los presentadores del programa, ser un “experto” en control mental. Estoy muy lejos de serlo, y la mayor parte de lo que sé proviene de otras personas que me han ayudado.”</text:p>
      <text:p text:style-name="Text_20_body">tácticas persistentes— “…En la primavera del año 2000, el nivel de sabotaje en mi empresa había llegado a tal punto que me vi obligado a renunciar, a tres años de poder jubilarme. El sabotaje se había vuelto tan grave que casi todas las máquinas que reparaba, actualizaba o, en algunos casos, simplemente instalaba, aparecían inoperables a la mañana siguiente. En algunos casos, el equipo era destruido, y en otros, se detectaba y solucionaba el sabotaje. Los programas que escribía fallaban al día siguiente, o a veces simplemente se negaban a funcionar a pesar de que otros programadores cualificados los revisaban y no encontraban errores. Era evidente que el sistema operativo había sido modificado para reconocer los programas que yo escribía y provocar que fallaran o simplemente no se ejecutaran. A pesar de la evidencia irrefutable, mis superiores se negaron incluso a hablar del evidente sabotaje. No tuve más remedio que renunciar porque ya no aportaba un trabajo útil a cambio de mi salario. Encontré un par de ofertas de trabajo en el sector técnico en mi ciudad, Hamilton, Ontario, y en esos casos, la persona que contrataba estaba muy interesada en mis habilidades y experiencia. Sin embargo, inevitablemente, cuando volvía a contactar con ellos, Unos días después, de repente no había ninguna vacante. Una de las tácticas más persistentes que usan los acosadores organizados es difundir mentiras sobre la víctima. Tenía la impresión de que los acosadores se habían asegurado de que no pudiera encontrar otro trabajo técnico. Necesitando mantenerme, acepté un trabajo como guardia de seguridad a tiempo parcial. Me habría encantado trabajar a tiempo completo como guardia, pero las vacantes a tiempo completo se las daban a los guardias con más antigüedad. Así que esto estaba bien, una oportunidad para aprender a vivir con muy poco. Una ventaja del horario a tiempo parcial era que tenía mucho tiempo libre. En ese momento, vivía al lado de un parque enorme y bellamente ajardinado, de aproximadamente 400 metros de ancho y 800 metros de largo. Muchos árboles maduros y hermosos de muchas especies diferentes. Naturalmente, aproveché la oportunidad para pasar tiempo allí. Mientras lo hacía, me enamoré. De las aproximadamente 200 ardillas que llamaban a ese hermoso parque su hogar. Pasé muchas horas con ellas, tirándoles golosinas y aprendiendo sobre su estilo de vida. Esto continuó durante ocho años, tres de ellos trabajando como guardia de seguridad a tiempo parcial. un guardia de tiempo y cinco completamente jubilados. El primer año fue el sueño de cualquier amante de los animales. Estas pequeñas personas ya estaban parcialmente domesticadas, generaciones de ellas acostumbradas a la compañía humana. Había varias otras personas a las que también les gustaba pasar el rato con las ardillas. Simplemente no me cansaba de la compañía de las ardillas. Esto se convirtió en un infierno en el segundo año. Los perpetradores de acoso organizado observan cuidadosamente lo que disfruta la víctima y harán todo lo posible, sin ser muy visibles, para destruir cualquier actividad que sea. En este caso, y esto NO sucedió en el primer año, casi cada vez que me sentaba a disfrutar de la compañía de una de las colonias de ardillas, alguien venía y hacía algo para interrumpirlo…”Historia de acoso organizado que sugiere la complicidad del gobierno municipal .</text:p>
      <text:p text:style-name="Text_20_body">Armas electrónicas : “…Las víctimas actuales de las armas electrónicas son fundamentalmente diferentes de las víctimas de MKULTRA, tanto institucionales como infantiles, ya que los torturadores NUNCA necesitan encontrarse cara a cara con sus víctimas. El rastreo y la telemetría han alcanzado niveles de eficiencia propios de la ciencia ficción, y puedo decirles, por mi experiencia personal de 7 años, que los tipos de los apartamentos contiguos al mío pueden decirles el diámetro de cada fosa nasal, incluso cuando duermo en un capullo de chapa metálica que, incluso con la puerta lateral abierta, casi bloquea todas las señales de radio AM y FM. Así que las víctimas actuales de las armas electrónicas te electrocutan y torturan a través de las paredes y los pisos, con armas silenciosas que pueden causar suficiente dolor como para forzar el suicidio sin dejar ni rastro físico. Las armas ni siquiera mueven mi capullo de chapa metálica, incluso cuando los espías mueven objetos (conductores y no conductores) dentro del recinto…” ( Control mental actual en Estados Unidos: lo que creemos que está sucediendo ).</text:p>
      <text:p text:style-name="Text_20_body">ruidos y portazos—“En 1980, vivía y trabajaba en Toronto, Ontario, Canadá, a finales de mis treinta. Estaba felizmente soltera y creía no tener enemigos”, dijo la señorita White. O eso creía, sin saber que era blanco de acoso. “Las cosas empezaron a ir mal. Las costuras de mi ropa se rompían con mucha facilidad, a veces incluso en prendas casi nuevas, y eso que suelo tener poca ropa, pero compro prendas de alta calidad para que duren. Bolsillos en abrigos de invierno. Entrepiernas y axilas. A menudo, las entrepiernas desarrollaban un patrón de muchos agujeros pequeños que parecían como si alguien hubiera pasado un lápiz por la tela. Cada vez que cogía la ropa, los agujeros se hacían más grandes y luego se unían en dos agujeros grandes a cada lado del centro de la entrepierna o de la costura. Lo atribuí a la mala calidad de la ropa de hoy en día”. Entonces empezó a encontrarse con hombres desconocidos que la miraban con hostilidad y con vecinos poco amigables que ponían la radio a todo volumen y daban portazos. «Bueno, parece que me falta un tornillo», se dijo Eleanor a sí misma. Unos desconocidos llamaban al timbre de su apartamento durante largos ratos y a todo volumen, pero Eleanor se negaba a dejarlos entrar. Estos incidentes se prolongaron durante dos años hasta que en 1982 llegó una recesión a su ciudad. Para distraerse de esta extraña situación, Eleanor se matriculó en un programa de formación gubernamental de quince meses sobre programación informática y habilidades afines. Como era de esperar, los incidentes la siguieron incluso allí. Cada vez que usaba un laboratorio de informática, su ordenador parecía no funcionar correctamente, mientras que sus treinta compañeros no tenían el mismo problema. Algunos ordenadores estaban conectados a un ordenador central. Al final de cada sesión de programación, todos debían imprimir su trabajo en una impresora de red para llevárselo a casa y revisarlo. A diferencia de sus compañeros, los trabajos de impresión de Eleanor se iban retrasando, lo que significaba que tenía que esperar entre media hora y una hora más que ellos para poder irse. Para Eleanor White era evidente que alguien estaba pirateando sus trabajos de impresión. Desde 1980 e incluso después del año 2003, cuando se jubiló de su trabajo como ingeniera, los “acosadores organizados” se negaron a mostrarle piedad y continuaron. En 1996, Eleanor entró en contacto con otras víctimas de “acoso electrónico” y “acoso organizado”. Estas operaciones y tácticas encubiertas son sorprendentemente similares a las llevadas a cabo por operaciones secretas de las fuerzas del orden, principalmente las dirigidas por el Buró Federal de Investigaciones (FBI) y su infame programa de contrainteligencia, COINTELPRO, que fue muy conocido por sus acosos, operaciones ilegales y tácticas terroristas contra muchos activistas de los derechos civiles, en particular el Partido Pantera Negra para la Autodefensa en la década de 1960. Eleanor White define además el “acoso organizado” como “la vigilancia y el acoso de un objetivo designado por acosadores que son miembros de grupos que están conectados en red en todas las naciones industrializadas del mundo…”Acoso electrónico )</text:p>
      <text:p text:style-name="Text_20_body">Eleanor White , de 66 años (probablemente ahora tenga setenta y tantos), es activista e ingeniera jubilada. Desde 1980, ha sido víctima de acoso cibernético por parte de grupos de acosadores. Desde 1996, trabaja para denunciar y detener estos crímenes mediante el activismo. Eleanor nació en Estados Unidos, sirvió en las fuerzas armadas estadounidenses y actualmente reside en Hamilton, Ontario, Canadá. Además, es radioaficionado desde los 12 años y su indicativo es VE3LKE ( Multistalkervictim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10::46:12</meta:creation-date>
    <dc:creator>Generated</dc:creator>
    <dc:date>2026-08-16T10::46:12</dc:date>
    <dc:language>en-US</dc:language>
    <meta:editing-cycles>1</meta:editing-cycles>
    <meta:editing-duration>PT0S</meta:editing-duration>
    <dc:title>targeted-individual-canada-eleanor-white-es</dc:title>
  </office:meta>
</office:document-meta>
</file>