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bert_duncan"/><text:bookmark-start text:name="__RefHeading___robert_duncan_1"/><text:bookmark-start text:name="robert_duncan"/>Robert Duncan<text:bookmark-end text:name="__RefHeading___robert_duncan_1"/><text:bookmark-end text:name="robert_duncan"/></text:h>
      <text:h text:style-name="Heading_20_2" text:outline-level="2"><text:bookmark-start text:name="__RefHeading___bibliografia_2"/><text:bookmark-start text:name="bibliografia"/>Bibliografía<text:bookmark-end text:name="__RefHeading___bibliografia_2"/><text:bookmark-end text:name="bibliografia"/></text:h>
      <text:list text:style-name="List_20_1" text:continue-numbering="false">
        <text:list-item>
          <text:p text:style-name="List_20_1_Content_First"> 1. 2014.01.01 Cómo domar a un demonio: Una breve guía práctica sobre acoso intimidatorio organizado, tortura electrónica y control mental. (How to Tame a Demon: A short practical guide to organized intimidation stalking, electronic torture, and mind control)</text:p>
        </text:list-item>
        <text:list-item>
          <text:p text:style-name="List_20_1_Content"> 2. 2010.09.27 Proyecto: Capturador de Almas: Secretos de la Guerra Cibernética y Cibernética Revelados (Volumen 2) (Project: Soul Catcher: Secrets of Cyber and Cybernetic Warfare Revealed (Volume 2)).</text:p>
        </text:list-item>
        <text:list-item>
          <text:p text:style-name="List_20_1_Content_Last"> 3. 2006“MATRIX descifrada. Guerra psíquica: la tecnología ultrasecreta de interfaz mental” (THE MATRIX Deciphered. Psychic Warfare – The Top Secret Mind Interfacing Technology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3::11:36</meta:creation-date>
    <dc:creator>Generated</dc:creator>
    <dc:date>2026-08-09T23::11:36</dc:date>
    <dc:language>en-US</dc:language>
    <meta:editing-cycles>1</meta:editing-cycles>
    <meta:editing-duration>PT0S</meta:editing-duration>
    <dc:title>robert_duncan</dc:title>
  </office:meta>
</office:document-meta>
</file>