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dcf6b9f94987b3b2aab9a1d9ef87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ven:start"/><text:bookmark-start text:name="__RefHeading___quick_read_for_those_tight_on_time_1"/><text:bookmark-start text:name="quick_read_for_those_tight_on_time"/>Quick read for those tight on time<text:bookmark-end text:name="__RefHeading___quick_read_for_those_tight_on_time_1"/><text:bookmark-end text:name="quick_read_for_those_tight_on_tim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IS SITE CONTAINS EXTENSIVE INFORMATION NOT KNOWN
TO THE GENERAL PUBLIC. WHILE THIS INFORMATION IS
FACTUAL, BECAUSE IT IS FOREIGN TO MANY PEOPLE, THIS
SITE IS *NOT* RECOMMENDED AS A FIRST CONTACT WEB LINK.
BELOW SITE IS RECOMMENDED FOR FIRST CONTACT ACTIVISM:</text:p><text:p text:style-name="Text_20_body"><draw:frame draw:style-name="mediacenter" draw:name="0" text:anchor-type="paragraph" draw:z-index="0" svg:width="10.583333333333cm" svg:height="4.6691176470588cm"><draw:image xlink:href="Pictures/07dcf6b9f94987b3b2aab9a1d9ef871a.png" xlink:type="simple" xlink:show="embed" xlink:actuate="onLoad"/></draw:frame></text:p></table:table-cell></table:table-row></table:table></draw:text-box></draw:frame></text:p>
      <text:h text:style-name="Heading_20_2" text:outline-level="2"><text:bookmark-start text:name="__RefHeading___proven_and_available_harassment_technologies_2"/><text:bookmark-start text:name="proven_and_available_harassment_technologies"/>Proven and Available Harassment Technologies:<text:bookmark-end text:name="__RefHeading___proven_and_available_harassment_technologies_2"/><text:bookmark-end text:name="proven_and_available_harassment_technologies"/></text:h>
      <text:p text:style-name="Text_20_body">Visit count: 131,046</text:p>
      <text:p text:style-name="Text_20_body">Click for the <text:a xlink:type="simple" xlink:href="https://wiki.cibertortura.eu/doku.php?id=raven:restofsite" text:style-name="Internet_20_link" text:visited-style-name="Visited_20_Internet_20_Link">rest of this web site</text:a></text:p>
      <text:p text:style-name="Text_20_body"><text:a xlink:type="simple" xlink:href="https://wiki.cibertortura.eu/doku.php?id=raven:osatv.pdf" text:style-name="Internet_20_link" text:visited-style-name="Visited_20_Internet_20_Link">Click here</text:a> to download or view a free, not copyrighted booklet about organized stalking</text:p>
      <text:p text:style-name="Text_20_body">More comic strips
Spoof “manual” to go with comic strips</text:p>
      <text:p text:style-name="Text_20_body">The information on this page is presented to show the public that invasive, silent, deniable electronic harassment technology has been available to anyone for decades now. When someone claims they are being targeted by unexplainable, disabling effects, weapons such as these listed below could be responsible. Instead of ridiculing the person claiming the attacks, the public should assist by asking officials to do a thorough investigation of every such case.</text:p>
      <text:p text:style-name="Text_20_body">These are older, not secret technologies capable of extreme destruction of the ability to earn a living, and the quality of life of a target, listed below. None of these technologies require implants, and all can be transmitted silently, through walls, and leave no trace evidence.</text:p>
      <text:p text:style-name="Text_20_body">RIGHT click here for an Adobe Acrobat (PDF) tailored-for-printing (6 pages) version of this page.</text:p>
      <text:p text:style-name="Text_20_body">click here for an HTML web page browser-viewable standalone version of this page. For viewing only, not for printing. (Apologies - economy software doesn't do perfect file type conversions.)</text:p>
      <text:p text:style-name="Text_20_body">Since few targets will aquire the correct detection equipment, destruction of a target's life even using these older technologies is a perfect crime under today's justice system. Today's justice system denies that any effective through wall harassment technologies exist, probably because they tacitly approve of the activities of the “anti crime” organized stalking groups who sometimes use this equipment.</text:p>
      <text:p text:style-name="Text_20_body">Here is the list:</text:p>
      <text:p text:style-name="Text_20_body">A simple microwave oven, door removed, with the door interlock switch bypassed, and held against the bedroom wall of a target in an apartment building or semi-detached house. This device can cause a variety of disabling medical symptoms.
Article</text:p>
      <text:p text:style-name="Text_20_body">MODIFIED microwave oven weapon for improved focus of the microwave radiation, from the article above
Some of the symptoms of microwave exposure are:</text:p>
      <text:p text:style-name="Text_20_body">Asthma, cataracts, headaches, memory loss, early Alzheimer's, bad dreams, depression, fatigue, concentration loss, appetite loss, heart and blood pressure problems, and cancer.</text:p>
      <text:p text:style-name="Text_20_body">Vendor offering plans for building a weaponized microwave oven (June 2008.) Click here if the above link is broken.</text:p>
      <text:p text:style-name="Text_20_body">Joseph Sharp's voice to skull success, performed with Dr. James C. Lin's pulsed microwave transmitter, and publicly announced in 1974 at the University of Utah:
March 1975 “American Psychologist” journal excerpts, and other voice to skull references.</text:p>
      <text:p text:style-name="Text_20_body">AUDIBLE sound transmitted directly into a target's skull, through a target's wall, of course, can drive the through-the-wall target crazy, and if the target complains, the target will be immediately diagnosed as mentally ill. The perfect crime.</text:p>
      <text:p text:style-name="Text_20_body">U.S. patent 6,587,729, issued based on Dr. Joseph Sharp's voice to skull success.</text:p>
      <text:p text:style-name="Text_20_body">Don Friedman's 2007 Freedom of Information Act (FOIA) request showing government involvement in the development of voice to skull for weapons potential</text:p>
      <text:p text:style-name="Text_20_body">Voice to skull (V2S/V2k), a commercial version dubbed MEDUSA - “Mob Excess Deterrent Using Silent Audio”, proposed for commercial development for military and police use, ABC news. Below is the ABC posting:</text:p>
      <text:p text:style-name="Text_20_body">Original link: <text:a xlink:type="simple" xlink:href="http://abcnews.go.com/print?id=5305386" text:style-name="Internet_20_link" text:visited-style-name="Visited_20_Internet_20_Link">http://abcnews.go.com/print?id=5305386</text:a></text:p>
      <text:p text:style-name="Text_20_body">Microwave Ray Gun Controls Crowds with Noise
By DAVID HAMBLING
July 4, 2008</text:p>
      <text:p text:style-name="Text_20_body">A US company claims it is ready to build a microwave ray gun able to beam sounds directly into people's heads.</text:p>
      <text:p text:style-name="Text_20_body">The device dubbed MEDUSA (Mob Excess Deterrent Using Silent Audio) exploits the microwave audio effect, in which short microwave pulses rapidly heat tissue, causing a shockwave inside the skull that can be detected by the ears. A series of pulses can be transmitted to produce recognisable sounds.</text:p>
      <text:p text:style-name="Text_20_body">The device is aimed for military or crowd-control applications, but may have other uses.</text:p>
      <text:p text:style-name="Text_20_body">Lev Sadovnik of the Sierra Nevada Corporation in the US is working on the system, having started work on a US navy research contract. The navy's report states that the effect was shown to be effective.</text:p>
      <text:p text:style-name="Text_20_body">Scarecrow Beam?</text:p>
      <text:p text:style-name="Text_20_body">MEDUSA involves a microwave auditory effect “loud” enough to cause discomfort or even incapacitation. Sadovnik says that normal audio safety limits do not apply since the sound does not enter through the eardrums.</text:p>
      <text:p text:style-name="Text_20_body">“The repel effect is a combination of loudness and the irritation factor,” he says. “You can't block it out.”</text:p>
      <text:p text:style-name="Text_20_body">Sadovnik says the device will work thanks to a new reconfigurable antenna developed by colleague Vladimir Manasson. It steers the beam electronically, making it possible to flip from a broad to a narrow beam, or aim at multiple targets simultaneously.</text:p>
      <text:p text:style-name="Text_20_body">Sadovnik says the technology could have non-military applications. Birds seem to be highly sensitive to microwave audio, he says, so it might be used to scare away unwanted flocks.</text:p>
      <text:p text:style-name="Text_20_body">Sadovnik has also experimented with transmitting microwave audio to people with outer ear problems that impair their normal hearing.</text:p>
      <text:p text:style-name="Text_20_body">Brain Damage Risk</text:p>
      <text:p text:style-name="Text_20_body">James Lin of the Electrical and Computer Engineering Department at the University of Illinois in Chicago says that MEDUSA is feasible in principle.</text:p>
      <text:p text:style-name="Text_20_body">He has carried out his own work on the technique, and was even approached by the music industry about using microwave audio to enhance sound systems, he told New Scientist.</text:p>
      <text:p text:style-name="Text_20_body">“But is it going to be possible at the power levels necessary?” he asks. Previous microwave audio tests involved very “quiet” sounds that were hard to hear, a high-power system would mean much more powerful and potentially hazardous shockwaves.</text:p>
      <text:p text:style-name="Text_20_body">“I would worry about what other health effects it is having,” says Lin. “You might see neural damage.”</text:p>
      <text:p text:style-name="Text_20_body">Sierra Nevada says that a demonstration version could be built in a year, with a transportable system following within 18 months. They are currently seeking funding for the work from the US Department of Defence.</text:p>
      <text:p text:style-name="Text_20_body">Lowery's silent sound, patent 5,159,703 and used for self-help subliminal hypnosis tapes and CDs and by the U.S. Army in Gulf War One (1991).
Together with Sharp's voice to skull, Silent Sound projected through a bedroom wall can hypnotize a target in their bed with the target being unaware. Unaware hypnosis is CLEARLY electronic harassment in the EXTREME!</text:p>
      <text:p text:style-name="Text_20_body">Silent Sound in Gulf War One</text:p>
      <text:p text:style-name="Text_20_body">hypno2s.gif
Concept diagram, combined voice to skull and Silent Sound</text:p>
      <text:p text:style-name="Text_20_body">An old medical device, the Russian LIDA machine, a pulsed 40 watt, 40 MHz radio transmitter which can be used to make a target exhausted on the job when pulsing at the rate consistent with sleep, and with a pulse rate increase, DEPRIVE a target of sleep too!
U.S. Patent 3,773,049 describing the LIDA operating principle.</text:p>
      <text:p text:style-name="Text_20_body">Notes on the LIDA machine</text:p>
      <text:p text:style-name="Text_20_body">adeylida.gif LIDA machine
Dr. Ross Adey is not a known participant in the human rights atrocities described on this site.</text:p>
      <text:p text:style-name="Text_20_body">Through clothing (and through non-conductive wall) RADAR, widely used at airports and by police to look through clothing for hidden weapons. The harassment potential of this technology in the hands of organized stalking gangs is obvious.</text:p>
      <text:p text:style-name="Text_20_body">Through wall/clothing radar image
Tactical through wall radar, Xaver 800 sales video, January 2010.
Tactical through wall radar, BACKUP COPY, Xaver 800 sales video, January 2010.</text:p>
      <text:p text:style-name="Text_20_body">Code name EPIC through wall coordination/balance disruptor weapon may become technology #6, once it has been announced as having been successfully demonstrated. (Article, dated May 21, 2007)
Electronic harassment targets have reported suddenly having their balance and coordination disrupted.</text:p>
      <text:p text:style-name="Text_20_body">The CLASSIFIED equipment, coming into wider use in the 1980s, operates at a much more invasive performance level. Our group as yet does not have solid information as to how these classified devices work.</text:p>
      <text:p text:style-name="Text_20_body">Click for the rest of this web site</text:p>
      <text:p text:style-name="Text_20_body">RECENT visit count:
View recent visit details for this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2::42:53</meta:creation-date>
    <dc:creator>Generated</dc:creator>
    <dc:date>2026-08-13T12::42:53</dc:date>
    <dc:language>en-US</dc:language>
    <meta:editing-cycles>1</meta:editing-cycles>
    <meta:editing-duration>PT0S</meta:editing-duration>
    <dc:title>raven:start</dc:title>
  </office:meta>
</office:document-meta>
</file>