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apido-avance-neurotecnologias-exige-respuesta-regulatoria-urgente"/>El 12 de marzo de 2025, la Relatora Especial de las Naciones Unidas sobre el derecho a la privacidad, Ana Brian Nougrères, presentó su último informe temático ante el Consejo de Derechos Humanos de la ONU en Ginebra.</text:p>
      <text:p text:style-name="Text_20_body">El informe sienta las bases para la creación de un marco conceptual que regule el uso de las neurotecnologías y el procesamiento de neurodatos, desde la perspectiva del derecho a la privacidad.</text:p>
      <text:h text:style-name="Heading_20_1" text:outline-level="1"><text:bookmark-start text:name="__RefHeading___el_rapido_avance_de_las_neurotecnologias_exige_una_respuesta_regulatoria_urgente_-_experto_youtube_en_1"/><text:bookmark-start text:name="el_rapido_avance_de_las_neurotecnologias_exige_una_respuesta_regulatoria_urgente_-_experto_youtube_en"/>2025.03.12 El rápido avance de las neurotecnologías exige una respuesta regulatoria urgente - experto (YouTube, EN)<text:bookmark-end text:name="__RefHeading___el_rapido_avance_de_las_neurotecnologias_exige_una_respuesta_regulatoria_urgente_-_experto_youtube_en_1"/><text:bookmark-end text:name="el_rapido_avance_de_las_neurotecnologias_exige_una_respuesta_regulatoria_urgente_-_experto_youtube_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6::11:52</meta:creation-date>
    <dc:creator>Generated</dc:creator>
    <dc:date>2026-08-24T16::11:52</dc:date>
    <dc:language>en-US</dc:language>
    <meta:editing-cycles>1</meta:editing-cycles>
    <meta:editing-duration>PT0S</meta:editing-duration>
    <dc:title>rapido-avance-neurotecnologias-exige-respuesta-regulatoria-urgente</dc:title>
  </office:meta>
</office:document-meta>
</file>