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Strong_20_Emphasis"><text:span text:style-name=""><text:bookmark text:name="patentes:us7841989b2"/>2005.10.04</text:span></text:span> <text:span text:style-name="">US7841989B2</text:span> <text:a xlink:type="simple" xlink:href="https://patents.google.com/patent/US7841989B2/" text:style-name="Internet_20_link" text:visited-style-name="Visited_20_Internet_20_Link">Método y sistema de control de interdicción electromagnética de personal</text:a>. Un sistema y método de arma electromagnética no letal y no destructiva de control de interdicción de personal, tipo aturdimiento, utiliza energía de radiofrecuencia emitida en un rango de frecuencia modulado para imponer una fuerza de Lorentz sobre el sistema vestibular o las células sensoriales de un sujeto humano remoto, suficiente para interrumpir el proceso de transducción mecánica y/o el motor químico mediante el cual el sonido, la posición y otras entradas sensoriales se convierten en mensajes por las células nerviosas y son procesadas por el cerebro para producir una desorientación, confusión e incapacitación completas, suficientes para dejar temporalmente al sujeto impotente para resistir el arresto o la subyugación. <text:span text:style-name="Strong_20_Emphasis">Karl F. Kiefer, Kevin Champaigne, Gulnara Ajupova /Invocon Inc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1::24:36</meta:creation-date>
    <dc:creator>Generated</dc:creator>
    <dc:date>2026-08-09T21::24:36</dc:date>
    <dc:language>en-US</dc:language>
    <meta:editing-cycles>1</meta:editing-cycles>
    <meta:editing-duration>PT0S</meta:editing-duration>
    <dc:title>patentes:us7841989b2</dc:title>
  </office:meta>
</office:document-meta>
</file>