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patentes:us6587729"/> 2002.04.24 US6587729b2 <text:a xlink:type="simple" xlink:href="https://patents.google.com/patent/US6587729B2/" text:style-name="Internet_20_link" text:visited-style-name="Visited_20_Internet_20_Link">Aparato para comunicar el habla de forma audible mediante el efecto de audición por radiofrecuencia</text:a>. Un proceso de modulación con una portadora totalmente suprimida y filtrado de preprocesador de entrada para producir una salida codificada; para la modulación de amplitud (AM) y el filtrado de preprocesador de voz de audio, se produce un sonido subjetivo inteligible cuando la señal codificada se demodula utilizando el efecto de audición por radiofrecuencia. <text:span text:style-name="Strong_20_Emphasis">James P. O'Loughlin, Diana L. Loree / Departamento de la Fuerza Aérea de los Estados Unidos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5::50:18</meta:creation-date>
    <dc:creator>Generated</dc:creator>
    <dc:date>2026-08-14T05::50:18</dc:date>
    <dc:language>en-US</dc:language>
    <meta:editing-cycles>1</meta:editing-cycles>
    <meta:editing-duration>PT0S</meta:editing-duration>
    <dc:title>patentes:us6587729</dc:title>
  </office:meta>
</office:document-meta>
</file>