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list text:style-name="List_20_1" text:continue-numbering="false">
        <text:list-item>
          <text:p text:style-name="LastListParagraph_List_20_1_Content_First"><text:bookmark text:name="patentes:us4858612"/> 1983.12.19 US4858612A <text:a xlink:type="simple" xlink:href="https://patents.google.com/patent/US4858612A/" text:style-name="Internet_20_link" text:visited-style-name="Visited_20_Internet_20_Link">Dispositivo auditivo</text:a>. Se describe un método y un aparato para simular la audición en mamíferos mediante la introducción de múltiples microondas en la región de la corteza auditiva. Se utiliza un micrófono para transformar las señales sonoras en señales eléctricas, las cuales se analizan y procesan para generar múltiples señales de microondas a diferentes frecuencias. Estas microondas multifrecuencia se aplican al cerebro en la región de la corteza auditiva. Mediante este método, el mamífero percibe sonidos que son representativos del sonido original recibido por el micrófono. <text:span text:style-name="Strong_20_Emphasis">Philip L. Stocklin / Mentec AG</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05::55:29</meta:creation-date>
    <dc:creator>Generated</dc:creator>
    <dc:date>2026-08-17T05::55:29</dc:date>
    <dc:language>en-US</dc:language>
    <meta:editing-cycles>1</meta:editing-cycles>
    <meta:editing-duration>PT0S</meta:editing-duration>
    <dc:title>patentes:us4858612</dc:title>
  </office:meta>
</office:document-meta>
</file>