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astListParagraph_List_20_1_Content_First"><text:bookmark text:name="patentes:us3951134"/> 1974.08.05 US3951134 <text:a xlink:type="simple" xlink:href="https://patents.google.com/patent/US3951134A/" text:style-name="Internet_20_link" text:visited-style-name="Visited_20_Internet_20_Link">Modificador y controlador remoto de ondas cerebrales, dispositivo y sistema (RF/onda electromagnética)</text:a>. Aparato y método para detectar ondas cerebrales en una posición alejada de un sujeto, mediante el cual se transmiten simultáneamente señales electromagnéticas de diferentes frecuencias al cerebro del sujeto, donde las señales interfieren entre sí para producir una forma de onda que es modulada por las ondas cerebrales del sujeto. <text:span text:style-name="Strong_20_Emphasis">Robert G. Malech / Dorne y Margolin Inc.</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20::07:50</meta:creation-date>
    <dc:creator>Generated</dc:creator>
    <dc:date>2026-08-09T20::07:50</dc:date>
    <dc:language>en-US</dc:language>
    <meta:editing-cycles>1</meta:editing-cycles>
    <meta:editing-duration>PT0S</meta:editing-duration>
    <dc:title>patentes:us3951134</dc:title>
  </office:meta>
</office:document-meta>
</file>