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atentes:us3773049a"/>1970.11.13 US3773049A <text:a xlink:type="simple" xlink:href="https://patents.google.com/patent/US3773049A/en?oq=3773049.htm" text:style-name="Internet_20_link" text:visited-style-name="Visited_20_Internet_20_Link">Aparato para el tratamiento de enfermedades neuropsíquicas y somáticas con calor, luz, sonido y radiación electromagnética de VHF</text:a>. Un aparato para el tratamiento de trastornos neuropsíquicos y somáticos, en el que pulsos de luz, sonido y campos electromagnéticos de VHF, así como radiación proveniente de fuentes de luz, sonido, campos electromagnéticos de VHF y calor, respectivamente, se aplican simultáneamente al sistema nervioso central del paciente mediante una unidad de control con una frecuencia de repetición predeterminada. Las fuentes de radiación lumínica y sonora están diseñadas para ejercer una influencia adecuada y monótona sobre los analizadores visuales y auditivos del paciente, respectivamente. (LIDA). L. Rabichev, V Vasiliev, Un Putin, T Ilina, P Raku, L. Kernitsk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13:02</meta:creation-date>
    <dc:creator>Generated</dc:creator>
    <dc:date>2026-08-17T09::13:02</dc:date>
    <dc:language>en-US</dc:language>
    <meta:editing-cycles>1</meta:editing-cycles>
    <meta:editing-duration>PT0S</meta:editing-duration>
    <dc:title>patentes:us3773049a</dc:title>
  </office:meta>
</office:document-meta>
</file>