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patentes:us3014477"/> 1956.08.16 US3014477 <text:a xlink:type="simple" xlink:href="https://patents.google.com/patent/US3014477A/" text:style-name="Internet_20_link" text:visited-style-name="Visited_20_Internet_20_Link">Inductor hipnótico</text:a>. El objetivo principal de la presente invención reside en proporcionar medios físicos para inducir un estado de hipnosis. <text:span text:style-name="Strong_20_Emphasis">Robert L. Carlin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1::24:31</meta:creation-date>
    <dc:creator>Generated</dc:creator>
    <dc:date>2026-08-09T21::24:31</dc:date>
    <dc:language>en-US</dc:language>
    <meta:editing-cycles>1</meta:editing-cycles>
    <meta:editing-duration>PT0S</meta:editing-duration>
    <dc:title>patentes:us3014477</dc:title>
  </office:meta>
</office:document-meta>
</file>