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icias"/><text:bookmark-start text:name="__RefHeading___noticias_1"/><text:bookmark-start text:name="noticias"/>NOTICIAS<text:bookmark-end text:name="__RefHeading___noticias_1"/><text:bookmark-end text:name="noticias"/></text:h>
      <text:h text:style-name="Heading_20_2" text:outline-level="2"><text:bookmark-start text:name="__RefHeading___NoTitle_2"/><text:bookmark-start text:name="section"/>2026<text:bookmark-end text:name="__RefHeading___NoTitle_2"/><text:bookmark-end text:name="section"/></text:h>
      <text:list text:style-name="List_20_1" text:continue-numbering="false">
        <text:list-item>
          <text:p text:style-name="List_20_1_Content_First"> <text:a xlink:type="simple" xlink:href="https://wiki.cibertortura.eu/doku.php?id=audiencia_mk-ultra_congreso_estados_unidos" text:style-name="Internet_20_link" text:visited-style-name="Visited_20_Internet_20_Link">2026.07.01 Resumen Audiencia MK-Ultra Congreso EE.UU. (YouTube, 16:05, ES)</text:a></text:p>
        </text:list-item>
        <text:list-item>
          <text:p text:style-name="List_20_1_Content"> <text:a xlink:type="simple" xlink:href="https://wiki.cibertortura.eu/doku.php?id=intento-cia-hacer-desaparecer-sindrome-habana" text:style-name="Internet_20_link" text:visited-style-name="Visited_20_Internet_20_Link">2026.03.09 “El mayor encubrimiento de mi vida adulta”: El intento de la CIA por hacer desaparecer el Síndrome de La Habana (The Insider)</text:a></text:p>
        </text:list-item>
        <text:list-item>
          <text:p text:style-name="List_20_1_Content_Last"> <text:a xlink:type="simple" xlink:href="https://wiki.cibertortura.eu/doku.php?id=pentagono-compro-dispositivo-operacion-encubierta-relacionada-sindrome-habana" text:style-name="Internet_20_link" text:visited-style-name="Visited_20_Internet_20_Link">2026.01.13 El Pentágono compró un dispositivo a través de una operación encubierta que algunos investigadores sospechan que está relacionada con el síndrome de La Habana</text:a></text:p>
        </text:list-item>
      </text:list>
      <text:h text:style-name="Heading_20_2" text:outline-level="2"><text:bookmark-start text:name="__RefHeading___NoTitle_3"/><text:bookmark-start text:name="section1"/>2021<text:bookmark-end text:name="__RefHeading___NoTitle_3"/><text:bookmark-end text:name="section1"/></text:h>
      <text:list text:style-name="List_20_1" text:continue-numbering="false">
        <text:list-item>
          <text:p text:style-name="LastListParagraph_List_20_1_Content_First"> <text:a xlink:type="simple" xlink:href="https://wiki.cibertortura.eu/doku.php?id=existen_armas_de_microondas_que_podrian_causar_el_sindrome_de_la_habana_dicen_expertos" text:style-name="Internet_20_link" text:visited-style-name="Visited_20_Internet_20_Link">2021.06.02 Existen armas de microondas que podrían causar el síndrome de La Habana, dicen expertos (TheGuardian, EN)</text:a></text:p>
        </text:list-item>
      </text:list>
      <text:h text:style-name="Heading_20_2" text:outline-level="2"><text:bookmark-start text:name="__RefHeading___NoTitle_4"/><text:bookmark-start text:name="section2"/>2017<text:bookmark-end text:name="__RefHeading___NoTitle_4"/><text:bookmark-end text:name="section2"/></text:h>
      <text:list text:style-name="List_20_1" text:continue-numbering="false">
        <text:list-item>
          <text:p text:style-name="LastListParagraph_List_20_1_Content_First"> <text:a xlink:type="simple" xlink:href="https://wiki.cibertortura.eu/doku.php?id=diplomaticos_estadounidenses_y_familias_en_cuba_fueron_blanco_de_ataques_sonicos_casi_50_veces_dice_funcionario_estadounidense" text:style-name="Internet_20_link" text:visited-style-name="Visited_20_Internet_20_Link">2017.09.23 Diplomáticos estadounidenses y familias en Cuba fueron blanco de ataques sónicos casi 50 veces, dice funcionario estadounidense (CNN, EN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20::44:17</meta:creation-date>
    <dc:creator>Generated</dc:creator>
    <dc:date>2026-08-10T20::44:17</dc:date>
    <dc:language>en-US</dc:language>
    <meta:editing-cycles>1</meta:editing-cycles>
    <meta:editing-duration>PT0S</meta:editing-duration>
    <dc:title>noticias</dc:title>
  </office:meta>
</office:document-meta>
</file>