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ion"/><text:bookmark-start text:name="__RefHeading___mision_1"/><text:bookmark-start text:name="mision"/>MISIÓN<text:bookmark-end text:name="__RefHeading___mision_1"/><text:bookmark-end text:name="mision"/></text:h>
      <text:p text:style-name="Text_20_body">Mantener un lugar con enlaces permanentes en internet. Lo que hay podrá ser referenciado porque no va a cambiar. Aglutinar en un lugar todo el contenido útil, separando la basura.</text:p>
      <text:p text:style-name="Text_20_body">Este no es un lugar de investigación de la cibertortura. Este es un lugar de documentación sobre el tema de la Cibertortura en el targeted individual con todo lo que ello implica.</text:p>
      <text:p text:style-name="Text_20_body">Y como digo siempre. Si este sitio dura diez años y no hay un solo evento destacable, es que todo es inventado. </text:p>
      <text:p text:style-name="Text_20_body">Pero eso no ocurrirá. Para eso tenemos aquí en espana a las CNITrias (Mortadelas), CNITrios (Filemones) y, por supuesto, su CNIBacterio y su CNISuper. No les falta detalle, ¿porqué será?.</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33:54</meta:creation-date>
    <dc:creator>Generated</dc:creator>
    <dc:date>2026-08-11T10::33:54</dc:date>
    <dc:language>en-US</dc:language>
    <meta:editing-cycles>1</meta:editing-cycles>
    <meta:editing-duration>PT0S</meta:editing-duration>
    <dc:title>mision</dc:title>
  </office:meta>
</office:document-meta>
</file>