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5970377bff82dfedd24c31d3678fbe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caso:000001:intro"/><text:bookmark-start text:name="__RefHeading___introduccion_1"/><text:bookmark-start text:name="introduccion"/>INTRODUCCIÓN<text:bookmark-end text:name="__RefHeading___introduccion_1"/><text:bookmark-end text:name="introduccion"/></text:h>
      <text:p text:style-name="Text_20_body"><draw:frame draw:style-name="mediacenter" draw:name="0" text:anchor-type="paragraph" draw:z-index="0" svg:width="50.350208333333cm" style:rel-width="100%" svg:height="17.330208333333cm" style:rel-height="scale"><draw:image xlink:href="Pictures/f5970377bff82dfedd24c31d3678fbed.jpg" xlink:type="simple" xlink:show="embed" xlink:actuate="onLoad"/></draw:frame></text:p>
      <text:p text:style-name="Text_20_body">Hola. Me llamo Javier Hernández. Soy de España. Comencé a ser consciente de esta situación en el año 2023 con lo que considero fue una tentativa de homicidio de la que conseguí escapar gracías a que al sentir que me estaba quemando vivo, mi cuerpo se movió solo. Porque antes, estaba completamente atrapado con un ataque directo al pecho, en pleno corazón del que ignoro como salí ileso.</text:p>
      <text:p text:style-name="Text_20_body">Desde entonces nada ha sido fácil. Mi vida dio un giro brusco de 360 grados. Y lo que puedo decir ahora es que si existe alguna forma de no entrar en lo que nos tienen preparado, no he conseguido dar con ella. Son demasiados. Tienen establecido  un turno de vigilancia las 24 horas del día, todos los días del año desde entonces hasta hoy en día. Lo único que varían son las personas.</text:p>
      <text:p text:style-name="Text_20_body">Sí se cogen vacaciones. Y sí van a las fiestas del pueblo. Es algo con lo que se crían desde niños y simplemente no pueden faltar a ellas. Pero vienen otras personas. Y ellos aparecen a chequear y se van. Pero son periodos muy cortos donde el sadismo exacerbado de estas parejas de psicópatas disminuye sobre mí.</text:p>
      <text:p text:style-name="Text_20_body">En este periodo de tiempo, hoy es jueves séis de agosto de dos mil veintiséis, he conseguido algunas evidencias. Pero si bien si muestran una actividad que no debe estar ahí, en ningún caso consigue apuntar en su dirección. Y aquí, lo esencial es la prueba judicial. O no tienes nada.</text:p>
      <text:p text:style-name="Text_20_body">Puedo afirmar sin ningún genero de duda que son una organización criminal local, autonómica, nacional e internacional que llega desde el pueblo a todas las partes del mun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01::29:46</meta:creation-date>
    <dc:creator>Generated</dc:creator>
    <dc:date>2026-08-20T01::29:46</dc:date>
    <dc:language>en-US</dc:language>
    <meta:editing-cycles>1</meta:editing-cycles>
    <meta:editing-duration>PT0S</meta:editing-duration>
    <dc:title>micaso:000001:intro</dc:title>
  </office:meta>
</office:document-meta>
</file>