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59f62fff23e04dea8934682018af7ef.png"/>
  <manifest:file-entry manifest:media-type="image/png" manifest:full-path="Pictures/9f9b5ac1e1e347cef1a137c6c8275b57.png"/>
  <manifest:file-entry manifest:media-type="image/png" manifest:full-path="Pictures/e3e88b60a865bba46ebc8b0f61bfdfd6.png"/>
  <manifest:file-entry manifest:media-type="image/png" manifest:full-path="Pictures/22c3de815997716634b6ea71b4b15af8.png"/>
  <manifest:file-entry manifest:media-type="image/png" manifest:full-path="Pictures/7f2fba44aea76829f4314b8d77bc5c1c.png"/>
  <manifest:file-entry manifest:media-type="image/png" manifest:full-path="Pictures/ceecb85ed4f02dd6e29eaf2c57ec35de.png"/>
  <manifest:file-entry manifest:media-type="image/png" manifest:full-path="Pictures/36d134e33c4265a799ca183f8016e9cf.png"/>
  <manifest:file-entry manifest:media-type="image/png" manifest:full-path="Pictures/c9f631448266dcaf19effa9ad526e4f2.png"/>
  <manifest:file-entry manifest:media-type="image/jpeg" manifest:full-path="Pictures/1927ea6dfec120491a9ea60c363c43e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dia"/><text:bookmark-start text:name="__RefHeading___media_1"/><text:bookmark-start text:name="media"/>MEDIA<text:bookmark-end text:name="__RefHeading___media_1"/><text:bookmark-end text:name="media"/></text:h>
      <text:h text:style-name="Heading_20_2" text:outline-level="2"><text:bookmark-start text:name="__RefHeading___NoTitle_2"/><text:bookmark-start text:name="section"/>2029 - 2020<text:bookmark-end text:name="__RefHeading___NoTitle_2"/><text:bookmark-end text:name="section"/></text:h>
      <text:p text:style-name="Text_20_body"><draw:frame draw:style-name="media" draw:name="0" text:anchor-type="as-char" draw:z-index="0" svg:width="" svg:rel-width="100%" svg:height="3.96875cm"><draw:image xlink:href="Pictures/e59f62fff23e04dea8934682018af7ef.png" xlink:type="simple" xlink:show="embed" xlink:actuate="onLoad"/></draw:frame></text:p>
      <text:list text:style-name="List_20_1" text:continue-numbering="false">
        <text:list-item>
          <text:p text:style-name="LastListParagraph_List_20_1_Content_First"> 2022. Documenta 1c. <text:span text:style-name="Strong_20_Emphasis">El efecto Martha Mitchell</text:span>. <text:a xlink:type="simple" xlink:href="https://www.filmaffinity.com/es/film833820.html" text:style-name="Internet_20_link" text:visited-style-name="Visited_20_Internet_20_Link">FilmAffinity</text:a>. <text:a xlink:type="simple" xlink:href="https://www.netflix.com/watch/81488054" text:style-name="Internet_20_link" text:visited-style-name="Visited_20_Internet_20_Link">Netflix</text:a>. 40m</text:p>
        </text:list-item>
      </text:list>
      <text:h text:style-name="Heading_20_2" text:outline-level="2"><text:bookmark-start text:name="__RefHeading___NoTitle_3"/><text:bookmark-start text:name="section1"/>2019 - 2010<text:bookmark-end text:name="__RefHeading___NoTitle_3"/><text:bookmark-end text:name="section1"/></text:h>
      <text:p text:style-name="Text_20_body"><draw:frame draw:style-name="media" draw:name="1" text:anchor-type="as-char" draw:z-index="1" svg:width="" svg:rel-width="100%" svg:height="3.96875cm"><draw:image xlink:href="Pictures/9f9b5ac1e1e347cef1a137c6c8275b57.png" xlink:type="simple" xlink:show="embed" xlink:actuate="onLoad"/></draw:frame>
<draw:frame draw:style-name="media" draw:name="2" text:anchor-type="as-char" draw:z-index="2" svg:width="" svg:rel-width="100%" svg:height="3.96875cm"><draw:image xlink:href="Pictures/e3e88b60a865bba46ebc8b0f61bfdfd6.png" xlink:type="simple" xlink:show="embed" xlink:actuate="onLoad"/></draw:frame>
<draw:frame draw:style-name="media" draw:name="3" text:anchor-type="as-char" draw:z-index="3" svg:width="" svg:rel-width="100%" svg:height="3.96875cm"><draw:image xlink:href="Pictures/22c3de815997716634b6ea71b4b15af8.png" xlink:type="simple" xlink:show="embed" xlink:actuate="onLoad"/></draw:frame></text:p>
      <text:list text:style-name="List_20_1" text:continue-numbering="false">
        <text:list-item>
          <text:p text:style-name="List_20_1_Content_First"> 2017. Documental Miniserie. <text:span text:style-name="Strong_20_Emphasis">Wormwood</text:span>. 6 capítulos. <text:a xlink:type="simple" xlink:href="https://www.filmaffinity.com/es/film546787.html" text:style-name="Internet_20_link" text:visited-style-name="Visited_20_Internet_20_Link">Filmaffinity</text:a>. <text:a xlink:type="simple" xlink:href="https://www.netflix.com/title/80059446" text:style-name="Internet_20_link" text:visited-style-name="Visited_20_Internet_20_Link">Netflix</text:a>. <text:span text:style-name="">experimentación, mkultra, servicios secretos, estado profundo</text:span>.</text:p>
        </text:list-item>
        <text:list-item>
          <text:p text:style-name="List_20_1_Content"> 2014. Documental. <text:span text:style-name="Strong_20_Emphasis">Citizen four</text:span>. Ganador del oscar. <text:a xlink:type="simple" xlink:href="https://www.filmaffinity.com/es/film740797.html" text:style-name="Internet_20_link" text:visited-style-name="Visited_20_Internet_20_Link">FilmAffinity</text:a>. Ver en <text:a xlink:type="simple" xlink:href="https://www.filmin.es/pelicula/citizenfour?awinaffid=400165&amp;awinmid=82863" text:style-name="Internet_20_link" text:visited-style-name="Visited_20_Internet_20_Link">FILMIN</text:a>, <text:span text:style-name="">servicios secretos, vigilancia permanente global, estado profundo</text:span>.</text:p>
        </text:list-item>
        <text:list-item>
          <text:p text:style-name="List_20_1_Content_Last"> 2012. Película. <text:span text:style-name="Strong_20_Emphasis">Bárbara</text:span>. Muestra el acoso constante a una doctora. Alemania. Prime, <text:a xlink:type="simple" xlink:href="https://www.filmin.es/pelicula/barbara" text:style-name="Internet_20_link" text:visited-style-name="Visited_20_Internet_20_Link">FilmIN</text:a>. <text:span text:style-name="">psyop, stasi, zersetzung</text:span>.</text:p>
        </text:list-item>
      </text:list>
      <text:h text:style-name="Heading_20_2" text:outline-level="2"><text:bookmark-start text:name="__RefHeading___NoTitle_4"/><text:bookmark-start text:name="section2"/>2009 - 2000<text:bookmark-end text:name="__RefHeading___NoTitle_4"/><text:bookmark-end text:name="section2"/></text:h>
      <text:p text:style-name="Text_20_body"><draw:frame draw:style-name="media" draw:name="4" text:anchor-type="as-char" draw:z-index="4" svg:width="" svg:rel-width="100%" svg:height="3.96875cm"><draw:image xlink:href="Pictures/7f2fba44aea76829f4314b8d77bc5c1c.png" xlink:type="simple" xlink:show="embed" xlink:actuate="onLoad"/></draw:frame>
<draw:frame draw:style-name="media" draw:name="5" text:anchor-type="as-char" draw:z-index="5" svg:width="" svg:rel-width="100%" svg:height="3.96875cm"><draw:image xlink:href="Pictures/ceecb85ed4f02dd6e29eaf2c57ec35de.png" xlink:type="simple" xlink:show="embed" xlink:actuate="onLoad"/></draw:frame></text:p>
      <text:list text:style-name="List_20_1" text:continue-numbering="false">
        <text:list-item>
          <text:p text:style-name="List_20_1_Content_First"> 2006. Película. <text:span text:style-name="Strong_20_Emphasis">La vida de los otros / Das Leben der Anderen</text:span>. Oscar mejor película de habla no inglesa (Alemania). <text:a xlink:type="simple" xlink:href="https://www.filmaffinity.com/es/film381846.html" text:style-name="Internet_20_link" text:visited-style-name="Visited_20_Internet_20_Link">FilmAffinity</text:a>. <text:a xlink:type="simple" xlink:href="https://www.eitb.eus/es/television/programas/la-noche-de/videos/detalle/7276582/video-la-vida-otros-policia-secreta-alemania-oriental/" text:style-name="Internet_20_link" text:visited-style-name="Visited_20_Internet_20_Link">Comentada en 4 minutos (posibles spoliners)</text:a>. <text:a xlink:type="simple" xlink:href="https://www.filmin.es/pelicula/la-vida-de-los-otros" text:style-name="Internet_20_link" text:visited-style-name="Visited_20_Internet_20_Link">FilmIN</text:a>. <text:span text:style-name="">psyop, stasi, zersetzung</text:span>.</text:p>
        </text:list-item>
        <text:list-item>
          <text:p text:style-name="List_20_1_Content_Last"> 2003. Película. <text:span text:style-name="Strong_20_Emphasis">Bye Lenin!</text:span> Comedia que ilustra el control del Estado sobre la información y la vida cotidiana. <text:span text:style-name="">psyop, stasi, zersetzung, light</text:span>. <text:a xlink:type="simple" xlink:href="https://www.filmaffinity.com/es/film213013.html" text:style-name="Internet_20_link" text:visited-style-name="Visited_20_Internet_20_Link">FilmAffinity</text:a></text:p>
        </text:list-item>
      </text:list>
      <text:h text:style-name="Heading_20_2" text:outline-level="2"><text:bookmark-start text:name="__RefHeading___NoTitle_5"/><text:bookmark-start text:name="section3"/>1999 - 1990<text:bookmark-end text:name="__RefHeading___NoTitle_5"/><text:bookmark-end text:name="section3"/></text:h>
      <text:p text:style-name="Text_20_body"><draw:frame draw:style-name="media" draw:name="6" text:anchor-type="as-char" draw:z-index="6" svg:width="" svg:rel-width="100%" svg:height="3.96875cm"><draw:image xlink:href="Pictures/36d134e33c4265a799ca183f8016e9cf.png" xlink:type="simple" xlink:show="embed" xlink:actuate="onLoad"/></draw:frame></text:p>
      <text:list text:style-name="List_20_1" text:continue-numbering="false">
        <text:list-item>
          <text:p text:style-name="LastListParagraph_List_20_1_Content_First"> 1999. Película. Eyes wide shut (Ojos bien cerrados). Murió <text:span text:style-name="underline">cuatro días después</text:span> de mostrar por primera vez el montaje final. Hay quien asegura que se llegaron a cortar y eliminar más de 20 minutos de metraje.</text:p>
        </text:list-item>
      </text:list>
      <text:h text:style-name="Heading_20_2" text:outline-level="2"><text:bookmark-start text:name="__RefHeading___NoTitle_6"/><text:bookmark-start text:name="section4"/>1949 - 1940<text:bookmark-end text:name="__RefHeading___NoTitle_6"/><text:bookmark-end text:name="section4"/></text:h>
      <text:p text:style-name="Text_20_body"><draw:frame draw:style-name="media" draw:name="7" text:anchor-type="as-char" draw:z-index="7" svg:width="" svg:rel-width="100%" svg:height="3.96875cm"><draw:image xlink:href="Pictures/c9f631448266dcaf19effa9ad526e4f2.png" xlink:type="simple" xlink:show="embed" xlink:actuate="onLoad"/></draw:frame>
<draw:frame draw:style-name="media" draw:name="8" text:anchor-type="as-char" draw:z-index="8" svg:width="" svg:rel-width="100%" svg:height="3.96875cm"><draw:image xlink:href="Pictures/1927ea6dfec120491a9ea60c363c43ed.jpg" xlink:type="simple" xlink:show="embed" xlink:actuate="onLoad"/></draw:frame></text:p>
      <text:list text:style-name="List_20_1" text:continue-numbering="false">
        <text:list-item>
          <text:p text:style-name="List_20_1_Content_First"> 1944. Película. <text:span text:style-name="Strong_20_Emphasis">Luz que agoniza</text:span> / Gaslight. Remake. <text:a xlink:type="simple" xlink:href="https://www.filmaffinity.com/es/film270165.html" text:style-name="Internet_20_link" text:visited-style-name="Visited_20_Internet_20_Link">FilmAffinity</text:a>. <text:a xlink:type="simple" xlink:href="https://www.filmin.es/pelicula/luz-que-agoniza" text:style-name="Internet_20_link" text:visited-style-name="Visited_20_Internet_20_Link">FILMIN</text:a>. gaslight, remake.</text:p>
        </text:list-item>
        <text:list-item>
          <text:p text:style-name="List_20_1_Content_Last"> 1940. Película. <text:span text:style-name="Strong_20_Emphasis">Luz de gas</text:span> / Gaslight. 1h24m. <text:a xlink:type="simple" xlink:href="https://www.filmaffinity.com/es/film805991.html" text:style-name="Internet_20_link" text:visited-style-name="Visited_20_Internet_20_Link">FilmAffinity</text:a>. <text:a xlink:type="simple" xlink:href="https://www.filmin.es/pelicula/luz-de-gas" text:style-name="Internet_20_link" text:visited-style-name="Visited_20_Internet_20_Link">FILMIN</text:a>. gaslight</text:p>
        </text:list-item>
      </text:list>
      <text:p text:style-name="Horizontal_20_Line"/>
      <text:list text:style-name="List_20_1" text:continue-numbering="false">
        <text:list-item>
          <text:p text:style-name="LastListParagraph_List_20_1_Content_First"> 1999. Miniserie. <text:span text:style-name="Strong_20_Emphasis">Los huérfanos de Duplessis</text:span>. 4 capítulos. Francesa. Huérfanos de Quebec de mediados del siglo XX tildados falsamente de enfermos mentales, confinados en instituciones psiquiátricas por el gobierno; alrededor de 20 000 víctimas. La Iglesia Católica niega las acusaciones y cuestiona las reclamaciones de indemnización. <text:span text:style-name=""><text:span text:style-name="Emphasis">Falsos diagnósticos</text:span>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4T15::07:43</meta:creation-date>
    <dc:creator>Generated</dc:creator>
    <dc:date>2026-08-14T15::07:43</dc:date>
    <dc:language>en-US</dc:language>
    <meta:editing-cycles>1</meta:editing-cycles>
    <meta:editing-duration>PT0S</meta:editing-duration>
    <dc:title>media</dc:title>
  </office:meta>
</office:document-meta>
</file>