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4e2f97bc6251a5dbb867a20281b7fc.png"/>
  <manifest:file-entry manifest:media-type="image/png" manifest:full-path="Pictures/cea0a0f065c19e5b048f656e5846f829.png"/>
  <manifest:file-entry manifest:media-type="image/png" manifest:full-path="Pictures/38160dcebfe1e4fafec9742c98c765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cadores"/><text:bookmark-start text:name="__RefHeading___marcadores_1"/><text:bookmark-start text:name="marcadores"/>MARCADORES<text:bookmark-end text:name="__RefHeading___marcadores_1"/><text:bookmark-end text:name="marcadores"/></text:h>
      <text:p text:style-name="Text_20_body"><draw:frame draw:style-name="media" draw:name="0" text:anchor-type="as-char" draw:z-index="0" svg:width="" svg:rel-width="100%" svg:height="2.6458333333333cm"><draw:image xlink:href="Pictures/b84e2f97bc6251a5dbb867a20281b7fc.png" xlink:type="simple" xlink:show="embed" xlink:actuate="onLoad"/></draw:frame>
<draw:frame draw:style-name="media" draw:name="1" text:anchor-type="as-char" draw:z-index="1" svg:width="" svg:rel-width="100%" svg:height="2.6458333333333cm"><draw:image xlink:href="Pictures/cea0a0f065c19e5b048f656e5846f829.png" xlink:type="simple" xlink:show="embed" xlink:actuate="onLoad"/></draw:frame>
<draw:frame draw:style-name="media" draw:name="2" text:anchor-type="as-char" draw:z-index="2" svg:width="" svg:rel-width="100%" svg:height="2.6458333333333cm"><draw:image xlink:href="Pictures/38160dcebfe1e4fafec9742c98c7652e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rudy2.wordpress.com/" text:style-name="Internet_20_link" text:visited-style-name="Visited_20_Internet_20_Link">https://rudy2.wordpress.com/</text:a>. Este blog tiene como objetivo informar y concienciar al público sobre el acoso organizado, las agresiones a distancia mediante armas electromagnéticas y neurológicas de energía dirigida, y el control mental a distancia en general. La mayoría de los documentos sobre el tema están en inglés. Por eso fue necesario traducirlos a otros idiomas (principalmente español, francés, alemán, italiano y, en ocasiones, griego) para que pudieran ser leídos por el mayor número de personas posible en todo el mundo.</text:p>
        </text:list-item>
        <text:list-item>
          <text:p text:style-name="List_20_1_Content"> <text:a xlink:type="simple" xlink:href="https://surveillanceissues.com/" text:style-name="Internet_20_link" text:visited-style-name="Visited_20_Internet_20_Link">https://surveillanceissues.com/</text:a></text:p>
        </text:list-item>
        <text:list-item>
          <text:p text:style-name="List_20_1_Content_Last"> <text:a xlink:type="simple" xlink:href="https://globalscientificguild.com/previous-events.php" text:style-name="Internet_20_link" text:visited-style-name="Visited_20_Internet_20_Link">https://globalscientificguild.com/previous-events.php</text:a></text:p>
        </text:list-item>
      </text:list>
      <text:p text:style-name="Horizontal_20_Line"/>
      <text:p text:style-name="Text_20_body"><text:a xlink:type="simple" xlink:href="https://www.facebook.com/pages/Neural-Weapons-RNM-Remote-Neural-Monitoring/309180162561405" text:style-name="Internet_20_link" text:visited-style-name="Visited_20_Internet_20_Link">https://www.facebook.com/pages/Neural-Weapons-RNM-Remote-Neural-Monitoring/309180162561405</text:a></text:p>
      <text:p text:style-name="Text_20_body">REVISAR (archive.org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ttp://www.mindcontrol.se/?page_id=1243<text:line-break/>http://www.mindcontrol.se/?page_id=7488<text:line-break/>http://www.stopeg.com/<text:line-break/>http://www.bugsweeps.com/info/mind_control.html<text:line-break/>http://www.freedomfchs.com/index.html<text:line-break/>http://www.electronischewapens.nl<text:line-break/>http://www.electronictorture.com/index.html<text:line-break/>http://www.iaacea.org/index.htm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2::11:18</meta:creation-date>
    <dc:creator>Generated</dc:creator>
    <dc:date>2026-08-11T02::11:18</dc:date>
    <dc:language>en-US</dc:language>
    <meta:editing-cycles>1</meta:editing-cycles>
    <meta:editing-duration>PT0S</meta:editing-duration>
    <dc:title>marcadores</dc:title>
  </office:meta>
</office:document-meta>
</file>