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771ee1a3da9324c73a9c8dc4d553d6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5.2916666666667cm" style:rel-width="100%" svg:height="5.2916666666667cm" style:rel-height="scale"><draw:image xlink:href="Pictures/4771ee1a3da9324c73a9c8dc4d553d6b.png" xlink:type="simple" xlink:show="embed" xlink:actuate="onLoad"/></draw:frame></text:p>
      <text:h text:style-name="Heading_20_1" text:outline-level="1"><text:bookmark text:name="marc_polymeropoulos"/><text:bookmark-start text:name="__RefHeading___marc_polymeropoulos_1"/><text:bookmark-start text:name="marc_polymeropoulos"/>Marc Polymeropoulos<text:bookmark-end text:name="__RefHeading___marc_polymeropoulos_1"/><text:bookmark-end text:name="marc_polymeropoulos"/></text:h>
      <text:h text:style-name="Heading_20_1" text:outline-level="1"><text:bookmark-start text:name="__RefHeading___libro_2"/><text:bookmark-start text:name="libro"/>Libro<text:bookmark-end text:name="__RefHeading___libro_2"/><text:bookmark-end text:name="libro"/></text:h>
      <text:list text:style-name="List_20_1" text:continue-numbering="false">
        <text:list-item>
          <text:p text:style-name="LastListParagraph_List_20_1_Content_First"> Su libro “Clarity in Crisis: Leadership Lessons from the CIA”</text:p>
        </text:list-item>
      </text:list>
      <text:h text:style-name="Heading_20_1" text:outline-level="1"><text:bookmark-start text:name="__RefHeading___entrevistas_3"/><text:bookmark-start text:name="entrevistas"/>Entrevistas<text:bookmark-end text:name="__RefHeading___entrevistas_3"/><text:bookmark-end text:name="entrevistas"/></text:h>
      <text:list text:style-name="List_20_1" text:continue-numbering="false">
        <text:list-item>
          <text:p text:style-name="LastListParagraph_List_20_1_Content_First"> <text:a xlink:type="simple" xlink:href="https://www.youtube.com/watch?v=ZOccdw3N3PE" text:style-name="Internet_20_link" text:visited-style-name="Visited_20_Internet_20_Link">Marc Polymeropoulos, CIA Ops Officer, on "Clarity in Crisis," his career, and the "Havana Syndrome."</text:a>. Interview of Thursday, 23 September 2021 of former Senior CIA Operations Officer Marc Polymeropoulos who discusses his book, “Clarity in Crisis,” as well as CIA as a career, and the mysterious “Havana Syndrome” of which he is one of its victims. Host/Interviewer: James Hughes, AFIO President, a former Senior CIA Operations Officer.</text:p>
        </text:list-item>
      </text:list>
      <text:p text:style-name="Text_20_body">2.965
Entrevista del jueves 23 de septiembre de 2021 al ex alto funcionario de operaciones de la CIA, Marc Polymeropoulos, quien habla sobre su libro “Claridad en la crisis”, su experiencia profesional en la CIA y el misterioso “Síndrome de La Habana”, del cual él mismo es una de las víctimas. Presentador/Entrevistador: James Hughes, Presidente de AFIO y también ex alto funcionario de operaciones de la CIA.  TEMA: El ex alto funcionario de operaciones de la CIA, Marc Polymeropoulos, y James Hughes (Presidente de AFIO) conversan sobre el último libro de Marc, “Claridad en la crisis: Lecciones de liderazgo de la CIA”, sus misiones en zonas de alto riesgo de Oriente Medio, Europa y Rusia, las tragedias y la pérdida de colegas que ha sufrido, y su constante lucha por esclarecer y resolver el “Síndrome de La Habana”: el ataque encubierto contra oficiales y otras figuras del gobierno estadounidense para incapacitarlos, dañarlos y apartarlos permanentemente de sus funciones. Los síntomas incluyen mareos, dolor de cabeza, fatiga, náuseas, ansiedad, dificultades cognitivas y pérdida de memoria. Describe cómo llegó a unirse a la CIA y qué consejos les da a los estudiantes que consideran una carrera al servicio de la nación.</text:p>
      <text:list text:style-name="List_20_1" text:continue-numbering="false">
        <text:list-item>
          <text:p text:style-name="LastListParagraph_List_20_1_Content_First"> <text:a xlink:type="simple" xlink:href="https://www.cbsnews.com/news/targeting-americans-60-minutes-havana-syndrome-investigation/" text:style-name="Internet_20_link" text:visited-style-name="Visited_20_Internet_20_Link">https://www.cbsnews.com/news/targeting-americans-60-minutes-havana-syndrome-investigatio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06::27:20</meta:creation-date>
    <dc:creator>Generated</dc:creator>
    <dc:date>2026-08-14T06::27:20</dc:date>
    <dc:language>en-US</dc:language>
    <meta:editing-cycles>1</meta:editing-cycles>
    <meta:editing-duration>PT0S</meta:editing-duration>
    <dc:title>marc_polymeropoulos</dc:title>
  </office:meta>
</office:document-meta>
</file>