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6c52de3a8ecec058dc1328659369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5.2916666666667cm" style:rel-width="100%" svg:height="5.2916666666667cm" style:rel-height="scale"><draw:image xlink:href="Pictures/6c6c52de3a8ecec058dc1328659369f7.png" xlink:type="simple" xlink:show="embed" xlink:actuate="onLoad"/></draw:frame></text:p>
      <text:h text:style-name="Heading_20_1" text:outline-level="1"><text:bookmark text:name="len_ber"/><text:bookmark-start text:name="__RefHeading___dr._len_ber_1"/><text:bookmark-start text:name="dr._len_ber"/>Dr. Len Ber<text:bookmark-end text:name="__RefHeading___dr._len_ber_1"/><text:bookmark-end text:name="dr._len_ber"/></text:h>
      <text:p text:style-name="Text_20_body">Recibió su título de médico en la Facultad de Medicina de Yaroslavle, en la antigua URSS. Después de especializarse en endocrinología e inmunología, se unió a ImmuDyne, Inc. en Houston, TX como vicepresidente de investigación y desarrollo, y continuó su carrera en la industria farmacéutica y nutracéutica. Después de jubilarse, el Dr. Ber se unió a la organización sin fines de lucro 501©(3) con sede en Houston en el cargo de Líder Médico Global. En este cargo, encabeza los esfuerzos para reconocer, rastrear y desarrollar oficialmente medidas para “el síndrome de La Habana” en la población estadounidense. El Dr. Ber es responsable de la Iniciativa de Registro Civil de Víctimas del “Síndrome de La Habana”. También ha sido nominado como Asesor de los CDC para “Síndrome de La Habana” en la nueva administra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6::15:15</meta:creation-date>
    <dc:creator>Generated</dc:creator>
    <dc:date>2026-08-10T16::15:15</dc:date>
    <dc:language>en-US</dc:language>
    <meta:editing-cycles>1</meta:editing-cycles>
    <meta:editing-duration>PT0S</meta:editing-duration>
    <dc:title>len_ber</dc:title>
  </office:meta>
</office:document-meta>
</file>