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a_esquizofrenia_no_existe"/><text:bookmark-start text:name="__RefHeading___la_esquizofrenia_no_existe_1"/><text:bookmark-start text:name="la_esquizofrenia_no_existe"/>La esquizofrenia no existe<text:bookmark-end text:name="__RefHeading___la_esquizofrenia_no_existe_1"/><text:bookmark-end text:name="la_esquizofrenia_no_existe"/></text:h>
      <text:h text:style-name="Heading_20_2" text:outline-level="2"><text:bookmark-start text:name="__RefHeading___fuentes_2"/><text:bookmark-start text:name="fuentes"/>Fuentes<text:bookmark-end text:name="__RefHeading___fuentes_2"/><text:bookmark-end text:name="fuentes"/></text:h>
      <text:list text:style-name="List_20_1" text:continue-numbering="false">
        <text:list-item>
          <text:p text:style-name="LastListParagraph_List_20_1_Content_First"> <text:a xlink:type="simple" xlink:href="https://www.stopeg.nl/schizofrenie_bestaat_niet.html" text:style-name="Internet_20_link" text:visited-style-name="Visited_20_Internet_20_Link">Schizofrenie bestaat niet (De normale mensen in oorlog met de geesteszieken - deel 2)</text:a>. 2011.09.03. Holandés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08::36:30</meta:creation-date>
    <dc:creator>Generated</dc:creator>
    <dc:date>2026-08-18T08::36:30</dc:date>
    <dc:language>en-US</dc:language>
    <meta:editing-cycles>1</meta:editing-cycles>
    <meta:editing-duration>PT0S</meta:editing-duration>
    <dc:title>la_esquizofrenia_no_existe</dc:title>
  </office:meta>
</office:document-meta>
</file>