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hn_finch"/><text:bookmark-start text:name="__RefHeading___john_finch_1"/><text:bookmark-start text:name="john_finch"/>John Finch<text:bookmark-end text:name="__RefHeading___john_finch_1"/><text:bookmark-end text:name="john_finch"/></text:h>
      <text:list text:style-name="List_20_1" text:continue-numbering="false">
        <text:list-item>
          <text:p text:style-name="List_20_1_Content_First"> <text:a xlink:type="simple" xlink:href="https://govsponsoredstalking.info/?p=2121" text:style-name="Internet_20_link" text:visited-style-name="Visited_20_Internet_20_Link">https://govsponsoredstalking.info/?p=2121</text:a></text:p>
        </text:list-item>
        <text:list-item>
          <text:p text:style-name="List_20_1_Content"> <text:a xlink:type="simple" xlink:href="https://www.4shared.com/dir/21674443/75538860/sharing.html#dir=pnTZBqOg" text:style-name="Internet_20_link" text:visited-style-name="Visited_20_Internet_20_Link">https://www.4shared.com/dir/21674443/75538860/sharing.html#dir=pnTZBqOg</text:a></text:p>
        </text:list-item>
        <text:list-item>
          <text:p text:style-name="List_20_1_Content"> <text:a xlink:type="simple" xlink:href="https://mstmha.wordpress.com/2017/07/07/john-finch-gang-stalking-historian-what-targeted-individuals-need-to-know/" text:style-name="Internet_20_link" text:visited-style-name="Visited_20_Internet_20_Link">https://mstmha.wordpress.com/2017/07/07/john-finch-gang-stalking-historian-what-targeted-individuals-need-to-know/</text:a></text:p>
        </text:list-item>
        <text:list-item>
          <text:p text:style-name="List_20_1_Content_Last"> <text:a xlink:type="simple" xlink:href="https://rudy2.wordpress.com/testimony-of-john-finch/" text:style-name="Internet_20_link" text:visited-style-name="Visited_20_Internet_20_Link">https://rudy2.wordpress.com/testimony-of-john-finch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05:54</meta:creation-date>
    <dc:creator>Generated</dc:creator>
    <dc:date>2026-08-10T21::05:54</dc:date>
    <dc:language>en-US</dc:language>
    <meta:editing-cycles>1</meta:editing-cycles>
    <meta:editing-duration>PT0S</meta:editing-duration>
    <dc:title>john_finch</dc:title>
  </office:meta>
</office:document-meta>
</file>