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tento-cia-hacer-desaparecer-sindrome-habana"/>En 2024, The Insider y sus socios de investigación en 60 Minutes y Der Spiegel descubrieron pruebas que demostraban que los “Incidentes Anómalos de Salud”, también conocidos como Síndrome de La Habana, probablemente fueron el resultado de un arma de energía dirigida utilizada por miembros de la Unidad 29155 del GRU ruso. Tras dos años más de investigación, este conjunto de pruebas no ha hecho más que crecer y volverse más contundente. Sin embargo, como resultado de una investigación interna de la CIA que parece haber sido diseñada deliberadamente para ignorar dichas pruebas, la agencia de espionaje más prestigiosa del mundo se encuentra ahora dividida entre empleados que quieren que se haga justicia para sus colegas investigados y otros que siguen insistiendo en que “no hay nada de cierto en ello”.</text:p>
      <text:h text:style-name="Heading_20_1" text:outline-level="1"><text:bookmark-start text:name="__RefHeading___el_mayor_encubrimiento_de_mi_vida_adulta_-_el_intento_de_la_cia_por_hacer_desaparecer_el_sindrome_de_la_habana_1"/><text:bookmark-start text:name="el_mayor_encubrimiento_de_mi_vida_adulta_-_el_intento_de_la_cia_por_hacer_desaparecer_el_sindrome_de_la_habana"/>2026.03.09 “El mayor encubrimiento de mi vida adulta” - El intento de la CIA por hacer desaparecer el Síndrome de La Habana<text:bookmark-end text:name="__RefHeading___el_mayor_encubrimiento_de_mi_vida_adulta_-_el_intento_de_la_cia_por_hacer_desaparecer_el_sindrome_de_la_habana_1"/><text:bookmark-end text:name="el_mayor_encubrimiento_de_mi_vida_adulta_-_el_intento_de_la_cia_por_hacer_desaparecer_el_sindrome_de_la_habana"/></text:h>
      <text:p text:style-name="Text_20_body"><text:a xlink:type="simple" xlink:href="https://theins.press/en/inv/290088" text:style-name="Internet_20_link" text:visited-style-name="Visited_20_Internet_20_Link">https://theins.press/en/inv/290088</text:a></text:p>
      <text:h text:style-name="Heading_20_2" text:outline-level="2"><text:bookmark-start text:name="__RefHeading___evidencia_medica_2"/><text:bookmark-start text:name="evidencia_medica"/>Evidencia médica<text:bookmark-end text:name="__RefHeading___evidencia_medica_2"/><text:bookmark-end text:name="evidencia_medica"/></text:h>
      <text:p text:style-name="Text_20_body">“Las pruebas revelaron algo extraordinario: Sam y su esposa presentaban biomarcadores, concretamente la cadena ligera de neurofilamento plasmático y la proteína ácida fibrilar glial, dos proteínas específicas del cerebro, que se habían filtrado de las células cerebrales, sorteado la barrera hematoencefálica y llegado al torrente sanguíneo. Este era un signo diagnóstico de que ambos habían sufrido un traumatismo cerebral, como un derrame cerebral o una lesión en la cabeza. Los biomarcadores de Sam estaban aproximadamente tres desviaciones estándar por encima de la media; los de su esposa, dos.”</text:p>
      <text:h text:style-name="Heading_20_2" text:outline-level="2"><text:bookmark-start text:name="__RefHeading___sintomatologia_3"/><text:bookmark-start text:name="sintomatologia"/>Sintomatología<text:bookmark-end text:name="__RefHeading___sintomatologia_3"/><text:bookmark-end text:name="sintomatologia"/></text:h>
      <text:p text:style-name="Text_20_body">“Dolores de cabeza crónicos, vértigo, tinnitus, insomnio, náuseas y deterioro cognitivo duradero a veces persisten indefinidamente; en otros casos, las víctimas han quedado ciegas o sordas de un lado del cuerpo, o han desarrollado lo que se conoce como Síndrome de Minor, una afección rara en la que el tejido óseo del oído interno se perfora, lo que requiere cirugía.”</text:p>
      <text:h text:style-name="Heading_20_2" text:outline-level="2"><text:bookmark-start text:name="__RefHeading___perpetradores_4"/><text:bookmark-start text:name="perpetradores"/>Perpetradores<text:bookmark-end text:name="__RefHeading___perpetradores_4"/><text:bookmark-end text:name="perpetradores"/></text:h>
      <text:p text:style-name="Text_20_body">Varias víctimas de AHI con relatos creíbles e historiales médicos verificables trabajaron anteriormente como espías, militares o diplomáticos en el extranjero. La mayoría prestó servicios a su país para contrarrestar las amenazas de Rusia. Comparten otra característica: hablan de daños morales más graves que los físicos, ya que estos últimos no fueron infligidos por agentes rusos entrenados, sino por agentes estadounidenses cínicos.</text:p>
      <text:p text:style-name="Text_20_body">Hasta la fecha, la CIA es una de las más de doce agencias de inteligencia estadounidenses que sostienen que es “muy improbable” que un adversario extranjero sea responsable de las lesiones agudas de salud.</text:p>
      <text:p text:style-name="Text_20_body">la investigación del GHIC no se basó en una recopilación rigurosa de datos ni en un análisis imparcial, sino en la intención de no descubrir la verdad ni siquiera de tomarse en serio su propio cometi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0::07:40</meta:creation-date>
    <dc:creator>Generated</dc:creator>
    <dc:date>2026-08-24T10::07:40</dc:date>
    <dc:language>en-US</dc:language>
    <meta:editing-cycles>1</meta:editing-cycles>
    <meta:editing-duration>PT0S</meta:editing-duration>
    <dc:title>intento-cia-hacer-desaparecer-sindrome-habana</dc:title>
  </office:meta>
</office:document-meta>
</file>