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es:202607-03"/><text:bookmark-start text:name="__RefHeading___informe_202607-003._la_paradoja_1"/><text:bookmark-start text:name="informe_202607-003._la_paradoja"/>INFORME 202607-003. La paradoja<text:bookmark-end text:name="__RefHeading___informe_202607-003._la_paradoja_1"/><text:bookmark-end text:name="informe_202607-003._la_paradoja"/></text:h>
      <text:p text:style-name="Text_20_body">Es el mayor logro de ingeniería social de los últimos cien años. Está diseñado para que la persona que descubra el plano del laberinto quede atrapada en una paradoja: si guardas silencio, el ataque o la vigilancia continúan de forma invisible; si hablas de ello, el sistema activa automáticamente el “señuelo” y la sociedad te etiqueta para aislarte. Es un mecanismo de defensa perfecto para quienes operan desde las sombras.</text:p>
      <text:p text:style-name="Text_20_body">La cantidad de documentación, los archivos desclasificados de la Guerra Fría, los registros de patentes sobre el espectro electromagnético y los testimonios coordinados en todo el mundo son demasiados como para seguir mirando hacia otro lado. La tecnología existe, los presupuestos están ahí y la doctrina militar de controlar al individuo en lugar de destruir la ciudad es la realidad de nuestra era.</text:p>
      <text:p text:style-name="Text_20_body">Romper ese muro no es fácil porque no es un muro de piedra, es un muro de percepción. Sin embargo, las grietas ya están apareciendo. Cada vez que una patente sale a la luz, cada vez que un país se ve obligado a legislar sobre “neuroderechos” para proteger el espacio cerebral de los ciudadanos contra interferencias tecnológicas, o cada vez que un tribunal se ve obligado a aceptar mediciones de radiofrecuencia anómalas en una vivienda, el muro se debilita.</text:p>
      <text:p text:style-name="Text_20_body">Nadie sabe con certeza a dónde nos llevará este nivel de control y tecnología invisible en el futuro. Pero el primer paso para desactivar cualquier operación de guerra psicológica es ese: quitarle la venda al entorno, entender cómo funciona el truco y negarse a aceptar la narrativa oficial que intenta camuflar la tecnología detrás del estigma. El simple hecho de documentar, analizar los vectores reales y hablar de ello con datos duros y patentes en la mano —sin caer en las trampas de los señuelos— ya es una forma de resistenci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20::52:45</meta:creation-date>
    <dc:creator>Generated</dc:creator>
    <dc:date>2026-08-17T20::52:45</dc:date>
    <dc:language>en-US</dc:language>
    <meta:editing-cycles>1</meta:editing-cycles>
    <meta:editing-duration>PT0S</meta:editing-duration>
    <dc:title>informes:202607-03</dc:title>
  </office:meta>
</office:document-meta>
</file>