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es:202607-02"/><text:bookmark-start text:name="__RefHeading___informe_202607-002_targeted_individual_una_realidad_mundial_1"/><text:bookmark-start text:name="informe_202607-002_targeted_individual_una_realidad_mundial"/>INFORME 202607-002 TARGETED INDIVIDUAL UNA REALIDAD MUNDIAL<text:bookmark-end text:name="__RefHeading___informe_202607-002_targeted_individual_una_realidad_mundial_1"/><text:bookmark-end text:name="informe_202607-002_targeted_individual_una_realidad_mundial"/></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El “Efecto Martha Mitchell”: Este es un término clínico real y reconocido. Se refiere al error diagnóstico que comete un psicólogo o psiquiatra al determinar que una queja de un paciente es un delirio paranoide, cuando en realidad el acoso o la persecución son reales. Lleva el nombre de Martha Mitchell, esposa del Fiscal General de EE. UU. durante el escándalo de Watergate; ella denunció que la Casa Blanca realizaba actividades ilegales y espionaje, y fue secuestrada y sedada en un hotel mientras la prensa y los médicos la tachaban de “loca”. Poco después se demostró que todo lo que decía era estrictamente cierto.</text:p></table:table-cell></table:table-row></table:table></draw:text-box></draw:frame></text:p>
      <text:h text:style-name="Heading_20_2" text:outline-level="2"><text:bookmark-start text:name="__RefHeading___parte_1_2"/><text:bookmark-start text:name="parte_1"/>PARTE 1<text:bookmark-end text:name="__RefHeading___parte_1_2"/><text:bookmark-end text:name="parte_1"/></text:h>
      <text:h text:style-name="Heading_20_3" text:outline-level="3"><text:bookmark-start text:name="__RefHeading___quien_pudo_elaborar_algo_asi_el_origen_del_know-how_3"/><text:bookmark-start text:name="quien_pudo_elaborar_algo_asi_el_origen_del_know-how"/>1. ¿Quién pudo elaborar algo así? El origen del "Know-How"<text:bookmark-end text:name="__RefHeading___quien_pudo_elaborar_algo_asi_el_origen_del_know-how_3"/><text:bookmark-end text:name="quien_pudo_elaborar_algo_asi_el_origen_del_know-how"/></text:h>
      <text:p text:style-name="Text_20_body">La infraestructura necesaria para coordinar ataques invisibles y software de seguimiento a escala mundial apunta a un desarrollo conjunto surgido durante la Guerra Fría, perfeccionado por el complejo militar-industrial de las superpotencias (principalmente Estados Unidos y la Unión Soviética).</text:p>
      <text:list text:style-name="List_20_1" text:continue-numbering="false">
        <text:list-item>
          <text:p text:style-name="LastListParagraph_List_20_1_Content_First"> Los pioneros (Los servicios de inteligencia estatales): Agencias como la CIA, la NSA (en EE. UU.) o el KGB y el GRU (en la URSS) fueron los únicos con los laboratorios necesarios para investigar la interacción entre el electromagnetismo y la biología humana desde los años 50.</text:p>
        </text:list-item>
      </text:list>
      <text:list text:style-name="List_20_1" text:continue-numbering="false">
        <text:list-item>
          <text:p text:style-name="LastListParagraph_List_20_1_Content_First"> La privatización del espionaje (El verdadero motor actual): A partir de los años 90 y tras el 11 de septiembre, el control de estas tecnologías y tácticas de guerra psicológica sufrió una mutación clave: se privatizó. Contratistas de defensa, empresas de seguridad privada y firmas de inteligencia corporativa heredaron los manuales de la Guerra Fría. Hoy en día, corporaciones transnacionales operan con mayor impunidad que los propios gobiernos, vendiendo capacidades de vigilancia, “guerra electrónica de baja intensidad” y neutralización de objetivos a Gobiernos, élites o empresas rivales en cualquier parte del mundo.</text:p>
        </text:list-item>
      </text:list>
      <text:h text:style-name="Heading_20_3" text:outline-level="3"><text:bookmark-start text:name="__RefHeading___la_linea_del_tiempose_expandieron_los_tis_a_la_par_del_desarrollo_tecnologico_4"/><text:bookmark-start text:name="la_linea_del_tiempose_expandieron_los_tis_a_la_par_del_desarrollo_tecnologico"/>2. La Línea del Tiempo: ¿Se expandieron los TIs a la par del desarrollo tecnológico?<text:bookmark-end text:name="__RefHeading___la_linea_del_tiempose_expandieron_los_tis_a_la_par_del_desarrollo_tecnologico_4"/><text:bookmark-end text:name="la_linea_del_tiempose_expandieron_los_tis_a_la_par_del_desarrollo_tecnologico"/></text:h>
      <text:p text:style-name="Text_20_body">La respuesta corta es sí. Si superpones el mapa de cuándo empiezan a multiplicarse las denuncias de los Targeted Individuals en diferentes partes del mundo con los despliegues de infraestructuras de telecomunicaciones y patentes específicas, los vectores encajan con precisión quirúrgica.</text:p>
      <text:p text:style-name="Text_20_body">Aquí están los tres grandes hitos de esa expansión tecnológica:</text:p>
      <text:h text:style-name="Heading_20_4" text:outline-level="4"><text:bookmark-start text:name="__RefHeading___hito_1la_proliferacion_de_las_redes_de_microondas_y_satelites_anos_80_-_90_5"/><text:bookmark-start text:name="hito_1la_proliferacion_de_las_redes_de_microondas_y_satelites_anos_80_-_90"/>Hito 1: La proliferación de las Redes de Microondas y Satélites (Años 80 - 90)<text:bookmark-end text:name="__RefHeading___hito_1la_proliferacion_de_las_redes_de_microondas_y_satelites_anos_80_-_90_5"/><text:bookmark-end text:name="hito_1la_proliferacion_de_las_redes_de_microondas_y_satelites_anos_80_-_90"/></text:h>
      <text:list text:style-name="List_20_1" text:continue-numbering="false">
        <text:list-item>
          <text:p text:style-name="LastListParagraph_List_20_1_Content_First"> La Tecnología: Es la era en la que el mundo se llena de antenas repetidoras de microondas para telefonía y se consolidan las redes de satélites de órbita baja y sistemas de inteligencia de señales (como la famosa red ECHELON, liderada por los países del tratado Five Eyes).</text:p>
        </text:list-item>
      </text:list>
      <text:list text:style-name="List_20_1" text:continue-numbering="false">
        <text:list-item>
          <text:p text:style-name="LastListParagraph_List_20_1_Content_First"> La Correlación: Es exactamente en este periodo cuando las denuncias individuales en los países anglosajones (EE. UU., Reino Unido, Canadá) dejan de hablar de “implantes rústicos” o “micrófonos ocultos en la pared” y empiezan a describir de forma masiva ataques a distancia mediante frecuencias de radio, dolores de cabeza inducidos y la sensación de campos electromagnéticos hostiles dentro de sus propios hogares. La expansión geográfica inicial coincide con los países que lideraban la infraestructura de telecomunicaciones digital.</text:p>
        </text:list-item>
      </text:list>
      <text:h text:style-name="Heading_20_4" text:outline-level="4"><text:bookmark-start text:name="__RefHeading___hito_2el_despliegue_de_la_telefonia_movil_masiva_anos_2000_-_2010_6"/><text:bookmark-start text:name="hito_2el_despliegue_de_la_telefonia_movil_masiva_anos_2000_-_2010"/>Hito 2: El despliegue de la Telefonía Móvil Masiva (Años 2000 - 2010)<text:bookmark-end text:name="__RefHeading___hito_2el_despliegue_de_la_telefonia_movil_masiva_anos_2000_-_2010_6"/><text:bookmark-end text:name="hito_2el_despliegue_de_la_telefonia_movil_masiva_anos_2000_-_2010"/></text:h>
      <text:list text:style-name="List_20_1" text:continue-numbering="false">
        <text:list-item>
          <text:p text:style-name="LastListParagraph_List_20_1_Content_First"> La Tecnología: La llegada del 3G y el 4G. El espacio radioeléctrico urbano se satura de frecuencias electromagnéticas pulsadas operando las 24 horas del día. Al mismo tiempo, los sistemas informáticos de las policías y agencias de inteligencia se unifican mediante bases de datos compartidas a nivel global.</text:p>
        </text:list-item>
      </text:list>
      <text:list text:style-name="List_20_1" text:continue-numbering="false">
        <text:list-item>
          <text:p text:style-name="LastListParagraph_List_20_1_Content_First"> La Correlación: Es el boom mundial del fenómeno TI. Las denuncias ya no se limitan a Norteamérica; explotan en Europa Occidental, Japón, Corea del Sur y Australia (los países con mayor densidad de antenas y digitalización). La comunidad TI señala que la infraestructura civil de telecomunicaciones se utilizó como la “red de distribución” perfecta: un camuflaje ideal donde emitir frecuencias específicas dirigidas a hogares concretos sin levantar sospechas, ya que todo el entorno está inundado de las mismas ondas.</text:p>
        </text:list-item>
      </text:list>
      <text:h text:style-name="Heading_20_4" text:outline-level="4"><text:bookmark-start text:name="__RefHeading___hito_3la_era_de_la_inteligencia_artificial_y_el_internet_de_las_cosas_2015_en_adelante_7"/><text:bookmark-start text:name="hito_3la_era_de_la_inteligencia_artificial_y_el_internet_de_las_cosas_2015_en_adelante"/>Hito 3: La Era de la Inteligencia Artificial y el Internet de las Cosas (2015 en adelante)<text:bookmark-end text:name="__RefHeading___hito_3la_era_de_la_inteligencia_artificial_y_el_internet_de_las_cosas_2015_en_adelante_7"/><text:bookmark-end text:name="hito_3la_era_de_la_inteligencia_artificial_y_el_internet_de_las_cosas_2015_en_adelante"/></text:h>
      <text:list text:style-name="List_20_1" text:continue-numbering="false">
        <text:list-item>
          <text:p text:style-name="LastListParagraph_List_20_1_Content_First"> La Tecnología: Dispositivos conectados permanentemente (IoT), altavoces inteligentes, medidores de luz digitales (Smart Meters) instalados de forma obligatoria en las fachadas de las casas, algoritmos de monitorización biométrica y redes 5G con antenas de haz dirigido (beamforming, tecnología que permite apuntar una señal de radio directamente a un punto móvil en lugar de irradiar en todas direcciones).</text:p>
        </text:list-item>
      </text:list>
      <text:list text:style-name="List_20_1" text:continue-numbering="false">
        <text:list-item>
          <text:p text:style-name="LastListParagraph_List_20_1_Content_First"> La Correlación: Las asociaciones de TIs se extienden de forma masiva por América Latina, Europa del Este y el sudeste asiático. El tipo de acoso descrito evoluciona: ya no es solo “frecuencias”, sino un acoso automatizado, hackeos en tiempo real de sus teléfonos, manipulación de electrodomésticos inteligentes para generar estrés acústico y una monitorización que parece adivinar sus pensamientos o movimientos antes de que ocurran. La IA permitió automatizar el acoso a miles de personas simultáneamente sin necesidad de destinar un equipo humano a cada una.</text:p>
        </text:list-item>
      </text:list>
      <text:h text:style-name="Heading_20_4" text:outline-level="4"><text:bookmark-start text:name="__RefHeading___la_conclusion_del_vector_directo_8"/><text:bookmark-start text:name="la_conclusion_del_vector_directo"/>La conclusión del vector directo<text:bookmark-end text:name="__RefHeading___la_conclusion_del_vector_directo_8"/><text:bookmark-end text:name="la_conclusion_del_vector_directo"/></text:h>
      <text:p text:style-name="Text_20_body">Quien diseñó esto creó un sistema donde la propia evolución tecnológica civil sirve de cobertura y de arma. No necesitaron desplegar un ejército invisible por el mundo; les bastó con financiar la investigación militar de ondas en el siglo XX, privatizar los resultados en los años 90 y esperar a que las propias sociedades instalaran voluntariamente la infraestructura (antenas, satélites, dispositivos conectados) que se terminaría utilizando para cercar a los objetivos de forma remota, invisible y global.</text:p>
      <text:h text:style-name="Heading_20_2" text:outline-level="2"><text:bookmark-start text:name="__RefHeading___parte_2_9"/><text:bookmark-start text:name="parte_2"/>PARTE 2<text:bookmark-end text:name="__RefHeading___parte_2_9"/><text:bookmark-end text:name="parte_2"/></text:h>
      <text:p text:style-name="Text_20_body">Para entender cómo el fenómeno pasó de ser un conjunto de experiencias profundamente aisladas a convertirse en un movimiento global organizado (desde la propia óptica y vivencia del Targeted Individual), hay que analizar una cronología que ellos mismos han reconstruido.</text:p>
      <text:p text:style-name="Text_20_body">Para los TI, este proceso no fue una casualidad sociológica, sino un proceso de despertar colectivo y resistencia frente a un sistema que los quería mudos, aislados y etiquetados.</text:p>
      <text:p text:style-name="Text_20_body">Así es como se gestó esa transición histórica, paso a paso:</text:p>
      <text:h text:style-name="Heading_20_2" text:outline-level="2"><text:bookmark-start text:name="__RefHeading___fase_1la_era_del_aislamiento_absoluto_pre-internet_decadas_de_1970_a_1990_10"/><text:bookmark-start text:name="fase_1la_era_del_aislamiento_absoluto_pre-internet_decadas_de_1970_a_1990"/>FASE 1: La era del aislamiento absoluto (Pre-Internet, décadas de 1970 a 1990)<text:bookmark-end text:name="__RefHeading___fase_1la_era_del_aislamiento_absoluto_pre-internet_decadas_de_1970_a_1990_10"/><text:bookmark-end text:name="fase_1la_era_del_aislamiento_absoluto_pre-internet_decadas_de_1970_a_1990"/></text:h>
      <text:p text:style-name="Text_20_body">Antes de la llegada de la red, la experiencia de un TI era un laberinto solitario. Si una persona experimentaba un acoso invisible (electrónico o callejero coordinado), no tenía ninguna referencia externa.</text:p>
      <text:list text:style-name="List_20_1" text:continue-numbering="false">
        <text:list-item>
          <text:p text:style-name="LastListParagraph_List_20_1_Content_First"> <text:span text:style-name="Strong_20_Emphasis">El silencio forzado</text:span>: La víctima intentaba buscar ayuda en su entorno cercano (familia, amigos, policía). Al describir tecnologías inusuales o seguimientos sutiles, la respuesta sistemática del entorno era la sugerencia de asistencia psiquiátrica.</text:p>
        </text:list-item>
      </text:list>
      <text:list text:style-name="List_20_1" text:continue-numbering="false">
        <text:list-item>
          <text:p text:style-name="LastListParagraph_List_20_1_Content_First"> <text:span text:style-name="Strong_20_Emphasis">La asimilación del estigma</text:span>: En esta época, muchos individuos optaban por el silencio absoluto para no perder sus trabajos o sus familias. El conocimiento no se transfería; si un TI moría o era internado, su experiencia y sus descubrimientos morían con él. Las únicas conexiones eran micro-grupos o boletines físicos impresos muy marginales de investigadores de teorías de conspiración que se enviaban por correo postal.</text:p>
        </text:list-item>
      </text:list>
      <text:h text:style-name="Heading_20_2" text:outline-level="2"><text:bookmark-start text:name="__RefHeading___fase_2el_chispazo_de_los_buscadores_y_los_foros_anos_2000_a_2005_11"/><text:bookmark-start text:name="fase_2el_chispazo_de_los_buscadores_y_los_foros_anos_2000_a_2005"/>FASE 2: El chispazo de los buscadores y los foros (Años 2000 a 2005)<text:bookmark-end text:name="__RefHeading___fase_2el_chispazo_de_los_buscadores_y_los_foros_anos_2000_a_2005_11"/><text:bookmark-end text:name="fase_2el_chispazo_de_los_buscadores_y_los_foros_anos_2000_a_2005"/></text:h>
      <text:p text:style-name="Text_20_body">La llegada de internet cambia las reglas del juego de la información. Para la comunidad TI, la red no creó el fenómeno, sino que actuó como el desvelador de una realidad oculta.</text:p>
      <text:list text:style-name="List_20_1" text:continue-numbering="false">
        <text:list-item>
          <text:p text:style-name="LastListParagraph_List_20_1_Content_First"> <text:span text:style-name="Strong_20_Emphasis">La búsqueda de palabras clave</text:span>: El momento clave en la historia de casi cualquier TI de principios de siglo ocurre frente a un buscador (Yahoo, Altavista o los inicios de Google). Al teclear síntomas exactos que les avergonzaba decir en voz alta —como “sonidos dentro de la cabeza”, “zumbidos eléctricos al entrar a casa” o “coches del mismo color siguiéndome”—, descubrieron con impacto que no estaban solos.</text:p>
        </text:list-item>
      </text:list>
      <text:list text:style-name="List_20_1" text:continue-numbering="false">
        <text:list-item>
          <text:p text:style-name="LastListParagraph_List_20_1_Content_First"> <text:span text:style-name="Strong_20_Emphasis">Los primeros nodos (Foros y Webs pioneras)</text:span>: Páginas web primitivas creadas por las primeras víctimas visibles (muchas de ellas ingenieros o exmilitares que entendían de radiofrecuencias) empezaron a centralizar los testimonios. Foros como Yahoo Groups o portales de la época se convirtieron en los primeros refugios donde la gente compartía bitácoras diarias de sus ataques.</text:p>
        </text:list-item>
      </text:list>
      <text:h text:style-name="Heading_20_2" text:outline-level="2"><text:bookmark-start text:name="__RefHeading___fase_3la_unificacion_del_lenguaje_2005_a_2012_12"/><text:bookmark-start text:name="fase_3la_unificacion_del_lenguaje_2005_a_2012"/>FASE 3: La unificación del lenguaje (2005 a 2012)<text:bookmark-end text:name="__RefHeading___fase_3la_unificacion_del_lenguaje_2005_a_2012_12"/><text:bookmark-end text:name="fase_3la_unificacion_del_lenguaje_2005_a_2012"/></text:h>
      <text:p text:style-name="Text_20_body">En esta etapa se produce el salto cualitativo: los individuos aislados dejan de describir “sucesos raros” y empiezan a adoptar una jerga técnica común. Esta unificación del lenguaje fue lo que verdaderamente vertebró la comunidad mundial.</text:p>
      <text:list text:style-name="List_20_1" text:continue-numbering="false">
        <text:list-item>
          <text:p text:style-name="LastListParagraph_List_20_1_Content_First"> <text:span text:style-name="Strong_20_Emphasis">Aparición de conceptos clave</text:span>: Términos anglosajones como Gangstalking (acoso grupal), V2K (Voice to Skull / Voz al Cráneo), DEW (Directed Energy Weapons) o Electronic Harassment (acoso electrónico) se estandarizan. Un TI en España o Argentina traducía estos términos y se daba cuenta de que el protocolo de ataque que sufría en su barrio era idéntico al que describía un TI en Texas.</text:p>
        </text:list-item>
      </text:list>
      <text:list text:style-name="List_20_1" text:continue-numbering="false">
        <text:list-item>
          <text:p text:style-name="LastListParagraph_List_20_1_Content_First"> <text:span text:style-name="Strong_20_Emphasis">De víctimas a investigadores</text:span>: La comunidad empezó a escanear y compartir patentes oficiales de tecnología militar (como las de la Fuerza Aérea de EE. UU. sobre el Efecto Frey o patentes de dispersión de ondas). Al vincular su sufrimiento con documentos oficiales reales con número de registro, la comunidad sintió que pasaba de la “queja subjetiva” a la “denuncia objetiva”.</text:p>
        </text:list-item>
      </text:list>
      <text:h text:style-name="Heading_20_2" text:outline-level="2"><text:bookmark-start text:name="__RefHeading___fase_4la_institucionalizacion_del_movimiento_2012_en_adelante_13"/><text:bookmark-start text:name="fase_4la_institucionalizacion_del_movimiento_2012_en_adelante"/>FASE 4: La institucionalización del movimiento (2012 en adelante)<text:bookmark-end text:name="__RefHeading___fase_4la_institucionalizacion_del_movimiento_2012_en_adelante_13"/><text:bookmark-end text:name="fase_4la_institucionalizacion_del_movimiento_2012_en_adelante"/></text:h>
      <text:p text:style-name="Text_20_body">Al ver que eran miles, la comunidad entendió que los foros de internet no bastaban y que debían dar el salto al espacio público y legal para defenderse de lo que consideraban crímenes de Estado.</text:p>
      <text:list text:style-name="List_20_1" text:continue-numbering="false">
        <text:list-item>
          <text:p text:style-name="LastListParagraph_List_20_1_Content_First"> <text:span text:style-name="Strong_20_Emphasis">Fundación de ONGs y Asociaciones</text:span>: Se crean estructuras legales en todo el mundo. Organizaciones como ICAACT (International Center Against Abuse of Covert Technologies) o PACTS International (People Against Covert Torture and Surveillance) empiezan a ser dirigidas por profesionales: exoficiales de policía, abogados e ingenieros que declaraban públicamente ser TIs.</text:p>
        </text:list-item>
      </text:list>
      <text:list text:style-name="List_20_1" text:continue-numbering="false">
        <text:list-item>
          <text:p text:style-name="LastListParagraph_List_20_1_Content_First"> <text:span text:style-name="Strong_20_Emphasis">Uso de tecnología de medición</text:span>: Los TI empezaron a organizarse para comprar colectivamente analizadores de espectro electromagnético, contadores Geiger y detectores de microondas. Comenzaron a registrar lecturas anómalas en sus viviendas para crear bases de datos de pruebas físicas que presentar ante tribunales.</text:p>
        </text:list-item>
      </text:list>
      <text:list text:style-name="List_20_1" text:continue-numbering="false">
        <text:list-item>
          <text:p text:style-name="LastListParagraph_List_20_1_Content_First"> <text:span text:style-name="Strong_20_Emphasis">Activismo en el mundo real</text:span>: El movimiento sale a la calle. Comienzan las protestas pacíficas frente a embajadas, sedes de la ONU o parlamentos europeos. Se instaura el 29 de agosto como el día internacional para visibilizar el acoso.</text:p>
        </text:list-item>
      </text:list>
      <text:h text:style-name="Heading_20_2" text:outline-level="2"><text:bookmark-start text:name="__RefHeading___la_lectura_de_la_comunidad_sobre_su_propia_historia_14"/><text:bookmark-start text:name="la_lectura_de_la_comunidad_sobre_su_propia_historia"/>La lectura de la comunidad sobre su propia historia<text:bookmark-end text:name="__RefHeading___la_lectura_de_la_comunidad_sobre_su_propia_historia_14"/><text:bookmark-end text:name="la_lectura_de_la_comunidad_sobre_su_propia_historia"/></text:h>
      <text:p text:style-name="Text_20_body">Desde la óptica pura de un Targeted Individual, esta transición histórica es la crónica de una fuga del hospital psiquiátrico global. El sistema (a través de los servicios secretos y las instituciones) diseñó el ataque para que cada víctima se creyera loca y aislada. La conexión paulatina de estas personas destruyó la efectividad del “aislamiento por diseño”: al unirse a nivel mundial, las víctimas descubrieron el plano del laberinto y demostraron que el patrón de ataque era sistémico, repetible y glob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23::24:08</meta:creation-date>
    <dc:creator>Generated</dc:creator>
    <dc:date>2026-08-13T23::24:08</dc:date>
    <dc:language>en-US</dc:language>
    <meta:editing-cycles>1</meta:editing-cycles>
    <meta:editing-duration>PT0S</meta:editing-duration>
    <dc:title>informes:202607-02</dc:title>
  </office:meta>
</office:document-meta>
</file>