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der"/>What I found, when I looked into it, is there is no law on the books requiring that informed consent be obtained. More important, I believe there is a need for such a law, as there continue to be cases where this basic right–I do view it as a basic right–is abused. As I started out, I would like to put this on a personal level for everyone of my colleagues. You just think about your own family, your own son, your own daughter, or grandchildren who might be, the next time hey go to a doctor, the subject of some medical experiment that they are not even told about. I do not think there can be many things more un-American than that.</text:p>
      <text:p text:style-name="Text_20_body">With the introduction of this bill today I hope to begin the process of correcting some serious gaps in our legal system. I want to make clear right now I am not seeking to bring medical research to a screeching halt. Please do not anybody at NIH, or anybody doing research throughout this country, think we are trying to stop that. We are not. That is not my intent and not the intent of this bill. <text:a xlink:type="simple" xlink:href="https://www.congress.gov/congressional-record/volume-143/issue-5/senate-section/article/S644-1" text:style-name="Internet_20_link" text:visited-style-name="Visited_20_Internet_20_Link">HUMAN RESEARCH SUBJECT PROTECTION ACT</text:a>. Senator John GlennPages, S64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22::46:10</meta:creation-date>
    <dc:creator>Generated</dc:creator>
    <dc:date>2026-08-17T22::46:10</dc:date>
    <dc:language>en-US</dc:language>
    <meta:editing-cycles>1</meta:editing-cycles>
    <meta:editing-duration>PT0S</meta:editing-duration>
    <dc:title>header</dc:title>
  </office:meta>
</office:document-meta>
</file>