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fairuse"/>FAIR USE NOTICE</text:p>
      <text:p text:style-name="Text_20_body">This site may contains copyrighted materials the use of which has not always been specifically authorized by the copyright owner. We are making such material available in our efforts to advance understanding of criminal justice, political, human rights, economic, democracy, scientific, &amp; social justice issues. We believe this is not an infringement of any such copyrighted materials as in accordance to the the fair dealing clauses of the Canadian Copyright Act, that allow users to engage in certain activities relating to non-commercial and not for profit research, private study, criticism, review, or news reporting. We are making an exerted effort to mention the source of the material, along with the name of the author, performer, maker, or broadcaster for the dealing to be fair again in accordance with the allowable claus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5T00::05:53</meta:creation-date>
    <dc:creator>Generated</dc:creator>
    <dc:date>2026-08-25T00::05:53</dc:date>
    <dc:language>en-US</dc:language>
    <meta:editing-cycles>1</meta:editing-cycles>
    <meta:editing-duration>PT0S</meta:editing-duration>
    <dc:title>fairuse</dc:title>
  </office:meta>
</office:document-meta>
</file>