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clusive-secret-sonic-weapon-truth"/><text:bookmark-start text:name="__RefHeading___exclusivesecret_sonic_weapon_truth_1"/><text:bookmark-start text:name="exclusivesecret_sonic_weapon_truth"/>2026.01.22 Exclusive: Secret 'sonic' weapon truth!<text:bookmark-end text:name="__RefHeading___exclusivesecret_sonic_weapon_truth_1"/><text:bookmark-end text:name="exclusivesecret_sonic_weapon_trut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6::06:52</meta:creation-date>
    <dc:creator>Generated</dc:creator>
    <dc:date>2026-08-18T06::06:52</dc:date>
    <dc:language>en-US</dc:language>
    <meta:editing-cycles>1</meta:editing-cycles>
    <meta:editing-duration>PT0S</meta:editing-duration>
    <dc:title>exclusive-secret-sonic-weapon-truth</dc:title>
  </office:meta>
</office:document-meta>
</file>