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tlibro2:start"/><text:bookmark-start text:name="__RefHeading___libro_2_notas_1"/><text:bookmark-start text:name="libro_2_notas"/>LIBRO 2 NOTAS<text:bookmark-end text:name="__RefHeading___libro_2_notas_1"/><text:bookmark-end text:name="libro_2_notas"/></text:h>
      <text:h text:style-name="Heading_20_2" text:outline-level="2"><text:bookmark-start text:name="__RefHeading___referencias_2"/><text:bookmark-start text:name="referencias"/>Referencias<text:bookmark-end text:name="__RefHeading___referencias_2"/><text:bookmark-end text:name="referencias"/></text:h>
      <text:list text:style-name="List_20_1" text:continue-numbering="false">
        <text:list-item>
          <text:p text:style-name="LastListParagraph_List_20_1_Content_First"> BFId: Identity Inference Attacks Utilizing Beamforming Feedback Information. Julian Todt, Felix Morsbach, Thorsten Strufe. KASTEL Security Research Labs. <text:span text:style-name=""><text:span text:style-name="Emphasis">La tecnología Beamforming, introducida en WiFi 5, requiere que los clientes transmitan observaciones de las características de su canal. Esto introduce una nueva fuente de información para la detección de redes WiFi, con amenazas a la privacidad que hasta ahora no se habían explorado. Dado que las redes WiFi son omnipresentes en nuestra vida cotidiana, el impacto de las amenazas a la privacidad desconocidas probablemente sea grave. Para investigar esta preocupación, presentamos BFId, <text:span text:style-name="">el primer ataque de inferencia de identidad que utiliza la detección basada en BFI</text:span>, y evaluamos su eficacia en un nuevo conjunto de datos que contiene grabaciones WiFi de 197 individuos. Demostramos que <text:span text:style-name="">podemos inferir la identidad de individuos con una precisión muy alta en diferentes contextos</text:span></text:span>.</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1::03:50</meta:creation-date>
    <dc:creator>Generated</dc:creator>
    <dc:date>2026-08-25T01::03:50</dc:date>
    <dc:language>en-US</dc:language>
    <meta:editing-cycles>1</meta:editing-cycles>
    <meta:editing-duration>PT0S</meta:editing-duration>
    <dc:title>ctlibro2:start</dc:title>
  </office:meta>
</office:document-meta>
</file>