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17d8d5e439bfd400c76c21d42a41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tlibro2:notas"/><text:bookmark-start text:name="__RefHeading___notas_1"/><text:bookmark-start text:name="notas"/>Notas<text:bookmark-end text:name="__RefHeading___notas_1"/><text:bookmark-end text:name="nota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center" draw:name="0" text:anchor-type="paragraph" draw:z-index="0" svg:width="13.202708333333cm" svg:height="10.4775cm"><draw:image xlink:href="Pictures/9e17d8d5e439bfd400c76c21d42a41e7.png" xlink:type="simple" xlink:show="embed" xlink:actuate="onLoad"/></draw:frame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1::03:24</meta:creation-date>
    <dc:creator>Generated</dc:creator>
    <dc:date>2026-08-25T01::03:24</dc:date>
    <dc:language>en-US</dc:language>
    <meta:editing-cycles>1</meta:editing-cycles>
    <meta:editing-duration>PT0S</meta:editing-duration>
    <dc:title>ctlibro2:notas</dc:title>
  </office:meta>
</office:document-meta>
</file>