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okie"/><text:bookmark-start text:name="__RefHeading___sobre_las_galletas_1"/><text:bookmark-start text:name="sobre_las_galletas"/>Sobre las galletas<text:bookmark-end text:name="__RefHeading___sobre_las_galletas_1"/><text:bookmark-end text:name="sobre_las_galletas"/></text:h>
      <text:p text:style-name="Text_20_body"><text:a xlink:type="simple" xlink:href="https://www.i-dont-care-about-cookies.eu/" text:style-name="Internet_20_link" text:visited-style-name="Visited_20_Internet_20_Link">https://www.i-dont-care-about-cookies.eu/</text:a></text:p>
      <text:p text:style-name="Text_20_body">Debido a las regulaciones de la UE y al mayor conocimiento de la privacidad en línea, cada sitio web debe obtener el permiso del usuario antes de instalar cookies de seguimiento. Si navegas de forma anónima o eliminas las cookies automáticamente cada vez que cierras el navegador, los sitios web te pedirán ese permiso una y otra vez, y pronto se volverá muy irritante hacer clic en los mismos botones de Acepto todos los días.</text:p>
      <text:p text:style-name="Text_20_body">¡Esta extensión del navegador elimina las advertencias de cookies de casi todos los sitios web y le ahorra miles de clics innecesarios!</text:p>
      <text:p text:style-name="Text_20_body">En la mayoría de los casos, simplemente bloquea u oculta las ventanas emergentes relacionadas con las cookies. Cuando sea necesario para que el sitio web funcione correctamente, aceptará automáticamente la política de cookies (a veces aceptará todas y a veces solo las categorías de cookies necesarias, dependiendo de lo que sea más fácil de hacer). No elimina las cookies.</text:p>
      <text:p text:style-name="Text_20_body">Infórmese sobre los problemas de privacidad relacionados con las cookies y las formas de protegerse a sí mismo y a sus datos. Por ejemplo, puede bloquear cookies de terceros, instalar extensiones de bloqueo de anuncios y luego bloquear herramientas de seguimiento, eliminar datos de navegación periódicamente, habilitar la protección de seguimiento en su navegador, et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6::58:30</meta:creation-date>
    <dc:creator>Generated</dc:creator>
    <dc:date>2026-08-17T16::58:30</dc:date>
    <dc:language>en-US</dc:language>
    <meta:editing-cycles>1</meta:editing-cycles>
    <meta:editing-duration>PT0S</meta:editing-duration>
    <dc:title>cookie</dc:title>
  </office:meta>
</office:document-meta>
</file>