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dd98364c2913d6927072d34c017f7a.png"/>
  <manifest:file-entry manifest:media-type="image/png" manifest:full-path="Pictures/55048653f1a57e33a8f842b0ca435ddc.png"/>
  <manifest:file-entry manifest:media-type="image/jpeg" manifest:full-path="Pictures/a54ab0f098dbb923f7fc2ab3a0f1addd.jpg"/>
  <manifest:file-entry manifest:media-type="image/png" manifest:full-path="Pictures/44946406963103ec189af78d7557a448.png"/>
  <manifest:file-entry manifest:media-type="image/jpeg" manifest:full-path="Pictures/09fecf90cfb8a0282da02b76fdda2eec.jpg"/>
  <manifest:file-entry manifest:media-type="image/jpeg" manifest:full-path="Pictures/c91570b40b00daca711234b9373a53e3.jpg"/>
  <manifest:file-entry manifest:media-type="image/jpeg" manifest:full-path="Pictures/4cd1150f9b327def67f75cea42f33e1c.jpg"/>
  <manifest:file-entry manifest:media-type="image/jpeg" manifest:full-path="Pictures/16f0f2ce850bf7db6ca346cf5b69adab.jpg"/>
  <manifest:file-entry manifest:media-type="image/jpeg" manifest:full-path="Pictures/17b61141b21e9daecad495462b180e6a.jpg"/>
  <manifest:file-entry manifest:media-type="image/jpeg" manifest:full-path="Pictures/21e0b6e73ec49a13ca57ddabe0051f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ientificas:canon-de-microondas-experimental:start"/>Modifico ligeramente un Horno de Microondas para que irradie sus ondas en forma direccionada y adaptarlo para  hacer experimentos,  para poder filmar y que se vea bien lo que se irradie.</text:p>
      <text:h text:style-name="Heading_20_1" text:outline-level="1"><text:bookmark-start text:name="__RefHeading___canon_de_microondas_experimental_experimental_microwave_cannon_1"/><text:bookmark-start text:name="canon_de_microondas_experimental_experimental_microwave_cannon"/>Cañon de Microondas Experimental / Experimental Microwave Cannon<text:bookmark-end text:name="__RefHeading___canon_de_microondas_experimental_experimental_microwave_cannon_1"/><text:bookmark-end text:name="canon_de_microondas_experimental_experimental_microwave_cannon"/></text:h>
      <text:h text:style-name="Heading_20_2" text:outline-level="2"><text:bookmark-start text:name="__RefHeading___encendido_de_una_bombilla_en_el_interior_2"/><text:bookmark-start text:name="encendido_de_una_bombilla_en_el_interior"/>01:08 Encendido de una bombilla en el interior<text:bookmark-end text:name="__RefHeading___encendido_de_una_bombilla_en_el_interior_2"/><text:bookmark-end text:name="encendido_de_una_bombilla_en_el_interior"/></text:h>
      <text:p text:style-name="Text_20_body"><text:a xlink:type="simple" xlink:href="https://youtu.be/Ur0eSIUjNjI?si=ppnuqFKV1ZE0dIrL&amp;t=68" text:style-name="Internet_20_link" text:visited-style-name="Visited_20_Internet_20_Link">https://youtu.be/Ur0eSIUjNjI?si=ppnuqFKV1ZE0dIrL&amp;t=68</text:a></text:p>
      <text:p text:style-name="Text_20_body"><draw:frame draw:style-name="mediacenter" draw:name="0" text:anchor-type="paragraph" draw:z-index="0" svg:width="50.508958333333cm" style:rel-width="100%" svg:height="27.357916666667cm" style:rel-height="scale"><draw:image xlink:href="Pictures/9cdd98364c2913d6927072d34c017f7a.png" xlink:type="simple" xlink:show="embed" xlink:actuate="onLoad"/></draw:frame></text:p>
      <text:p text:style-name="Text_20_body"><draw:frame draw:style-name="mediacenter" draw:name="1" text:anchor-type="paragraph" draw:z-index="1" svg:width="50.8cm" style:rel-width="100%" svg:height="28.575cm" style:rel-height="scale"><draw:image xlink:href="Pictures/55048653f1a57e33a8f842b0ca435ddc.png" xlink:type="simple" xlink:show="embed" xlink:actuate="onLoad"/></draw:frame></text:p>
      <text:h text:style-name="Heading_20_2" text:outline-level="2"><text:bookmark-start text:name="__RefHeading___encendido_de_una_bombilla_en_el_exterior_3"/><text:bookmark-start text:name="encendido_de_una_bombilla_en_el_exterior"/>08:17 Encendido de una bombilla en el exterior<text:bookmark-end text:name="__RefHeading___encendido_de_una_bombilla_en_el_exterior_3"/><text:bookmark-end text:name="encendido_de_una_bombilla_en_el_exterior"/></text:h>
      <text:p text:style-name="Text_20_body"><text:a xlink:type="simple" xlink:href="https://youtu.be/Ur0eSIUjNjI?si=i4sVHcNOVs5L3MkB&amp;t=497" text:style-name="Internet_20_link" text:visited-style-name="Visited_20_Internet_20_Link">https://youtu.be/Ur0eSIUjNjI?si=i4sVHcNOVs5L3MkB&amp;t=497</text:a></text:p>
      <text:p text:style-name="Text_20_body"><draw:frame draw:style-name="mediacenter" draw:name="2" text:anchor-type="paragraph" draw:z-index="2" svg:width="50.8cm" style:rel-width="100%" svg:height="28.575cm" style:rel-height="scale"><draw:image xlink:href="Pictures/a54ab0f098dbb923f7fc2ab3a0f1addd.jpg" xlink:type="simple" xlink:show="embed" xlink:actuate="onLoad"/></draw:frame></text:p>
      <text:p text:style-name="Text_20_body"><draw:frame draw:style-name="mediacenter" draw:name="3" text:anchor-type="paragraph" draw:z-index="3" svg:width="50.8cm" style:rel-width="100%" svg:height="28.575cm" style:rel-height="scale"><draw:image xlink:href="Pictures/44946406963103ec189af78d7557a448.png" xlink:type="simple" xlink:show="embed" xlink:actuate="onLoad"/></draw:frame></text:p>
      <text:h text:style-name="Heading_20_2" text:outline-level="2"><text:bookmark-start text:name="__RefHeading___encendido_barra_fluorescente_4"/><text:bookmark-start text:name="encendido_barra_fluorescente"/>09.50 Encendido barra fluorescente<text:bookmark-end text:name="__RefHeading___encendido_barra_fluorescente_4"/><text:bookmark-end text:name="encendido_barra_fluorescente"/></text:h>
      <text:p text:style-name="Text_20_body"><text:a xlink:type="simple" xlink:href="https://youtu.be/Ur0eSIUjNjI?si=DdlI7rij79zY2Cln&amp;t=590" text:style-name="Internet_20_link" text:visited-style-name="Visited_20_Internet_20_Link">https://youtu.be/Ur0eSIUjNjI?si=DdlI7rij79zY2Cln&amp;t=590</text:a></text:p>
      <text:p text:style-name="Text_20_body"><draw:frame draw:style-name="mediacenter" draw:name="4" text:anchor-type="paragraph" draw:z-index="4" svg:width="50.8cm" style:rel-width="100%" svg:height="28.575cm" style:rel-height="scale"><draw:image xlink:href="Pictures/09fecf90cfb8a0282da02b76fdda2eec.jpg" xlink:type="simple" xlink:show="embed" xlink:actuate="onLoad"/></draw:frame></text:p>
      <text:p text:style-name="Text_20_body"><draw:frame draw:style-name="mediacenter" draw:name="5" text:anchor-type="paragraph" draw:z-index="5" svg:width="50.747083333333cm" style:rel-width="100%" svg:height="28.575cm" style:rel-height="scale"><draw:image xlink:href="Pictures/c91570b40b00daca711234b9373a53e3.jpg" xlink:type="simple" xlink:show="embed" xlink:actuate="onLoad"/></draw:frame></text:p>
      <text:p text:style-name="Text_20_body"><draw:frame draw:style-name="mediacenter" draw:name="6" text:anchor-type="paragraph" draw:z-index="6" svg:width="50.773541666667cm" style:rel-width="100%" svg:height="28.575cm" style:rel-height="scale"><draw:image xlink:href="Pictures/4cd1150f9b327def67f75cea42f33e1c.jpg" xlink:type="simple" xlink:show="embed" xlink:actuate="onLoad"/></draw:frame></text:p>
      <text:h text:style-name="Heading_20_2" text:outline-level="2"><text:bookmark-start text:name="__RefHeading___emision_de_ondas_con_la_pinza_amperimetrica_5"/><text:bookmark-start text:name="emision_de_ondas_con_la_pinza_amperimetrica"/>10:25 Emisión de ondas con la pinza amperimétrica<text:bookmark-end text:name="__RefHeading___emision_de_ondas_con_la_pinza_amperimetrica_5"/><text:bookmark-end text:name="emision_de_ondas_con_la_pinza_amperimetrica"/></text:h>
      <text:p text:style-name="Text_20_body"><text:a xlink:type="simple" xlink:href="https://youtu.be/Ur0eSIUjNjI?si=8v8bZuw_5jcclJdE&amp;t=625" text:style-name="Internet_20_link" text:visited-style-name="Visited_20_Internet_20_Link">https://youtu.be/Ur0eSIUjNjI?si=8v8bZuw_5jcclJdE&amp;t=625</text:a></text:p>
      <text:p text:style-name="Text_20_body">“Quiero mostrarles como mido la emisión de ondas con la pinza amperimétrica, que acercándola a cualquier cable que yo tengo, no sé si es un defecto o una particularidad, pero logró detectar que hay tensión en los cables”.</text:p>
      <text:h text:style-name="Heading_20_2" text:outline-level="2"><text:bookmark-start text:name="__RefHeading___atravesando_la_radiacion_una_pared_de_25_centimetros_6"/><text:bookmark-start text:name="atravesando_la_radiacion_una_pared_de_25_centimetros"/>15:25 Atravesando la radiación una pared de 25 centímetros<text:bookmark-end text:name="__RefHeading___atravesando_la_radiacion_una_pared_de_25_centimetros_6"/><text:bookmark-end text:name="atravesando_la_radiacion_una_pared_de_25_centimetros"/></text:h>
      <text:p text:style-name="Text_20_body"><text:a xlink:type="simple" xlink:href="https://youtu.be/Ur0eSIUjNjI?si=uNugbCr6dRG4bEFt&amp;t=925" text:style-name="Internet_20_link" text:visited-style-name="Visited_20_Internet_20_Link">https://youtu.be/Ur0eSIUjNjI?si=uNugbCr6dRG4bEFt&amp;t=925</text:a></text:p>
      <text:p text:style-name="Text_20_body"><draw:frame draw:style-name="mediacenter" draw:name="7" text:anchor-type="paragraph" draw:z-index="7" svg:width="50.8cm" style:rel-width="100%" svg:height="28.575cm" style:rel-height="scale"><draw:image xlink:href="Pictures/16f0f2ce850bf7db6ca346cf5b69adab.jpg" xlink:type="simple" xlink:show="embed" xlink:actuate="onLoad"/></draw:frame></text:p>
      <text:h text:style-name="Heading_20_2" text:outline-level="2"><text:bookmark-start text:name="__RefHeading___irradiando_la_camara_7"/><text:bookmark-start text:name="irradiando_la_camara"/>16:02 Irradiando la cámara<text:bookmark-end text:name="__RefHeading___irradiando_la_camara_7"/><text:bookmark-end text:name="irradiando_la_camara"/></text:h>
      <text:p text:style-name="Text_20_body"><text:a xlink:type="simple" xlink:href="https://youtu.be/Ur0eSIUjNjI?si=SH_JxRbfdFZhQsSp&amp;t=962" text:style-name="Internet_20_link" text:visited-style-name="Visited_20_Internet_20_Link">https://youtu.be/Ur0eSIUjNjI?si=SH_JxRbfdFZhQsSp&amp;t=962</text:a></text:p>
      <text:p text:style-name="Text_20_body"><draw:frame draw:style-name="mediacenter" draw:name="8" text:anchor-type="paragraph" draw:z-index="8" svg:width="50.8cm" style:rel-width="100%" svg:height="28.575cm" style:rel-height="scale"><draw:image xlink:href="Pictures/17b61141b21e9daecad495462b180e6a.jpg" xlink:type="simple" xlink:show="embed" xlink:actuate="onLoad"/></draw:frame></text:p>
      <text:p text:style-name="Text_20_body"><draw:frame draw:style-name="mediacenter" draw:name="9" text:anchor-type="paragraph" draw:z-index="9" svg:width="50.773541666667cm" style:rel-width="100%" svg:height="28.575cm" style:rel-height="scale"><draw:image xlink:href="Pictures/21e0b6e73ec49a13ca57ddabe0051ffa.jpg" xlink:type="simple" xlink:show="embed" xlink:actuate="onLoad"/></draw:frame></text:p>
      <text:p text:style-name="Text_20_body">Observar este efecto ha resultado fundamental para asociarlo a los disparos desde el piso de arriba a los dispositivos de grabación de cámaras del móvil, cámaras externas por usb, cámaras del portátil, … Que tienen una calidad determinada y que de pronto aparece en extremo deteriorada, con una calidad mucho más reduci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29:35</meta:creation-date>
    <dc:creator>Generated</dc:creator>
    <dc:date>2026-08-10T15::29:35</dc:date>
    <dc:language>en-US</dc:language>
    <meta:editing-cycles>1</meta:editing-cycles>
    <meta:editing-duration>PT0S</meta:editing-duration>
    <dc:title>cientificas:canon-de-microondas-experimental:start</dc:title>
  </office:meta>
</office:document-meta>
</file>