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dfe10bb24dc9c75807767b557caa79.png"/>
  <manifest:file-entry manifest:media-type="image/png" manifest:full-path="Pictures/a64a68f5fa33f2336bbf50cdc65af9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sospublicos:000001:start"/><text:bookmark-start text:name="__RefHeading___reginal_mcdade_1"/><text:bookmark-start text:name="reginal_mcdade"/>Reginal McDade<text:bookmark-end text:name="__RefHeading___reginal_mcdade_1"/><text:bookmark-end text:name="reginal_mcdade"/></text:h>
      <text:p text:style-name="Text_20_body"><draw:frame draw:style-name="mediaright" draw:name="0" text:anchor-type="paragraph" draw:z-index="0" svg:width="0.79375cm" svg:height="0.73025cm"><draw:image xlink:href="Pictures/e3dfe10bb24dc9c75807767b557caa79.png" xlink:type="simple" xlink:show="embed" xlink:actuate="onLoad"/></draw:frame></text:p>
      <text:h text:style-name="Heading_20_2" text:outline-level="2"><text:bookmark-start text:name="__RefHeading___NoTitle_2"/><text:bookmark-start text:name="section"/>2026.08.05 15:04<text:bookmark-end text:name="__RefHeading___NoTitle_2"/><text:bookmark-end text:name="section"/></text:h>
      <text:p text:style-name="Text_20_body">Buenos días a todos, rezo para que tengan un buen día. Estoy siendo atacado a través de node uno y esto ha estado sucediendo con frecuencia últimamente, normalmente nos atacan con los mismos patrones. Escucho que dicen que quieren hacerme tener movimientos intestinales en contra de mi voluntad y puede ser doloroso, por favor comparten si esto les está sucediendo a ustedes y comparten con otros TIs cuando puedan, mucho amor y respeto, tengan un día seguro y bendecido 🙏🙏🙏.
<draw:frame draw:style-name="mediacenter" draw:name="1" text:anchor-type="paragraph" draw:z-index="1" svg:width="13.917083333333cm" svg:height="20.716875cm"><draw:image xlink:href="Pictures/a64a68f5fa33f2336bbf50cdc65af9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59:44</meta:creation-date>
    <dc:creator>Generated</dc:creator>
    <dc:date>2026-08-17T19::59:44</dc:date>
    <dc:language>en-US</dc:language>
    <meta:editing-cycles>1</meta:editing-cycles>
    <meta:editing-duration>PT0S</meta:editing-duration>
    <dc:title>casospublicos:000001:start</dc:title>
  </office:meta>
</office:document-meta>
</file>