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293bf3192cd59ab4b101cffbac8272.png"/>
  <manifest:file-entry manifest:media-type="image/png" manifest:full-path="Pictures/0d1251b3228ee18b33602fb0d9ea2bbd.png"/>
  <manifest:file-entry manifest:media-type="image/png" manifest:full-path="Pictures/7432c838471b07c26999a64e1ee18e8c.png"/>
  <manifest:file-entry manifest:media-type="image/png" manifest:full-path="Pictures/0d38016d69689d3c84420c1a9b0cdef9.png"/>
  <manifest:file-entry manifest:media-type="image/png" manifest:full-path="Pictures/2fb40fc8e0dfeb60143db5caa5f2807f.png"/>
  <manifest:file-entry manifest:media-type="image/jpeg" manifest:full-path="Pictures/b2d172de92f076b9624b1337ce181eb9.jpg"/>
  <manifest:file-entry manifest:media-type="image/jpeg" manifest:full-path="Pictures/d44960612f02facaf627991e52124edf.jpg"/>
  <manifest:file-entry manifest:media-type="image/png" manifest:full-path="Pictures/3007b57659f67ce97745a86e17160cb7.png"/>
  <manifest:file-entry manifest:media-type="image/png" manifest:full-path="Pictures/9b54b78f31ff8b1d0bf966bae9cfc744.png"/>
  <manifest:file-entry manifest:media-type="image/png" manifest:full-path="Pictures/e08bba869494bc5e6f4a95237f5ec29e.png"/>
  <manifest:file-entry manifest:media-type="image/png" manifest:full-path="Pictures/8652761e3e96240ec87c38c751ee14b4.png"/>
  <manifest:file-entry manifest:media-type="image/png" manifest:full-path="Pictures/e224cc45a22f03a19755aad5ec14039b.png"/>
  <manifest:file-entry manifest:media-type="image/png" manifest:full-path="Pictures/25d813e643a67ac8528c51b5fe88a317.png"/>
  <manifest:file-entry manifest:media-type="image/png" manifest:full-path="Pictures/8ca08edaf847c5e7240e6a6c52e8931f.png"/>
  <manifest:file-entry manifest:media-type="image/png" manifest:full-path="Pictures/52969b7efe112c014d676aa05907ae16.png"/>
  <manifest:file-entry manifest:media-type="image/png" manifest:full-path="Pictures/0d3092db04ca8dc3b64fc6f097bc2443.png"/>
  <manifest:file-entry manifest:media-type="image/png" manifest:full-path="Pictures/b99402c5f50e555f7db3363cd2bed29d.png"/>
  <manifest:file-entry manifest:media-type="image/png" manifest:full-path="Pictures/43196e6e52f0b75d03898b3bce2d1adb.png"/>
  <manifest:file-entry manifest:media-type="image/png" manifest:full-path="Pictures/c047c997b0b942bb44af5341078eeeb9.png"/>
  <manifest:file-entry manifest:media-type="image/jpeg" manifest:full-path="Pictures/fe5a93b78792f95613be052071ce0347.jpg"/>
  <manifest:file-entry manifest:media-type="image/png" manifest:full-path="Pictures/adb4195c0cf17dc15dcaeac9c453a387.png"/>
  <manifest:file-entry manifest:media-type="image/png" manifest:full-path="Pictures/8e7bc5da59b95375dbdec982db21ce5a.png"/>
  <manifest:file-entry manifest:media-type="image/png" manifest:full-path="Pictures/e663cb01e3c680912d8d5dd9ca4320ed.png"/>
  <manifest:file-entry manifest:media-type="image/png" manifest:full-path="Pictures/b53f37f8b4707c8967f49a0bbd197f76.png"/>
  <manifest:file-entry manifest:media-type="image/png" manifest:full-path="Pictures/426b1bd8064b978a55a48ab2e6c4ffa8.png"/>
  <manifest:file-entry manifest:media-type="image/png" manifest:full-path="Pictures/7ee8e8c8e7e3abb04842d929dea59332.png"/>
  <manifest:file-entry manifest:media-type="image/png" manifest:full-path="Pictures/f6060edcd7bf0d9eaff61ea8afa6e234.png"/>
  <manifest:file-entry manifest:media-type="image/png" manifest:full-path="Pictures/89479157aba58fee2b69b1351880d397.png"/>
  <manifest:file-entry manifest:media-type="image/png" manifest:full-path="Pictures/398cd4c40b6ee6edaf4ec42469c438f3.png"/>
  <manifest:file-entry manifest:media-type="image/png" manifest:full-path="Pictures/60605ada3c184d094444bb81c91f624f.png"/>
  <manifest:file-entry manifest:media-type="image/png" manifest:full-path="Pictures/63e8857d1e5683584ed1b2371e1a134e.png"/>
  <manifest:file-entry manifest:media-type="image/png" manifest:full-path="Pictures/3b485b7d0e809ebc97169fda6f6c3c4c.png"/>
  <manifest:file-entry manifest:media-type="image/png" manifest:full-path="Pictures/52d5dd171cc8bb67e3edffb8eb15455c.png"/>
  <manifest:file-entry manifest:media-type="image/png" manifest:full-path="Pictures/bd29a4cf58a369ac14a4e61c0ecc8e8d.png"/>
  <manifest:file-entry manifest:media-type="image/png" manifest:full-path="Pictures/515afce067653e6139b0576d474ac999.png"/>
  <manifest:file-entry manifest:media-type="image/png" manifest:full-path="Pictures/4d5eba9e5de93ea9a855ba01bcfbc972.png"/>
  <manifest:file-entry manifest:media-type="image/png" manifest:full-path="Pictures/8ea889f7d4f108976b2d6bee3fff8c97.png"/>
  <manifest:file-entry manifest:media-type="image/png" manifest:full-path="Pictures/c21717530fbb248a211585c157b64118.png"/>
  <manifest:file-entry manifest:media-type="image/png" manifest:full-path="Pictures/911236930fdc71f511937a16b49ae493.png"/>
  <manifest:file-entry manifest:media-type="image/png" manifest:full-path="Pictures/e6e5623eac459180547b11f01fc1b203.png"/>
  <manifest:file-entry manifest:media-type="image/png" manifest:full-path="Pictures/0a952fdbb86635ba705e981a3da8dfa7.png"/>
  <manifest:file-entry manifest:media-type="image/png" manifest:full-path="Pictures/f731298ccc174a8c62998fe1654fa5a1.png"/>
  <manifest:file-entry manifest:media-type="image/png" manifest:full-path="Pictures/d49dfaaae4d3d09d1f4db8463b4bc9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ibliografia:start"/><text:bookmark-start text:name="__RefHeading___bibliografia_1"/><text:bookmark-start text:name="bibliografia"/>BIBLIOGRAFÍA<text:bookmark-end text:name="__RefHeading___bibliografia_1"/><text:bookmark-end text:name="bibliografia"/></text:h>
      <text:p text:style-name="Text_20_body">Se recomienda comprar, fotocopiar. Tener el material a mano. Analizar. Seleccionar. Priorizar. Algunos libros son esenciales.</text:p>
      <text:h text:style-name="Heading_20_2" text:outline-level="2"><text:bookmark-start text:name="__RefHeading___NoTitle_2"/><text:bookmark-start text:name="section"/>2026<text:bookmark-end text:name="__RefHeading___NoTitle_2"/><text:bookmark-end text:name="section"/></text:h>
      <text:p text:style-name="Text_20_body"><draw:frame draw:style-name="media" draw:name="0" text:anchor-type="as-char" draw:z-index="0" svg:width="2.6458333333333cm" style:rel-width="100%" svg:height="3.730625cm" style:rel-height="scale"><draw:image xlink:href="Pictures/06293bf3192cd59ab4b101cffbac8272.png" xlink:type="simple" xlink:show="embed" xlink:actuate="onLoad"/></draw:frame>
<draw:frame draw:style-name="media" draw:name="1" text:anchor-type="as-char" draw:z-index="1" svg:width="2.6458333333333cm" style:rel-width="100%" svg:height="3.8364583333333cm" style:rel-height="scale"><draw:image xlink:href="Pictures/0d1251b3228ee18b33602fb0d9ea2bbd.png" xlink:type="simple" xlink:show="embed" xlink:actuate="onLoad"/></draw:frame></text:p>
      <text:list text:style-name="List_20_1" text:continue-numbering="false">
        <text:list-item>
          <text:p text:style-name="List_20_1_Content_First"> <text:span text:style-name="">2026.01.00</text:span> <text:a xlink:type="simple" xlink:href="https://www.justice.gov/epstein/files/DataSet%209/EFTA00080475.pdf" text:style-name="Internet_20_link" text:visited-style-name="Visited_20_Internet_20_Link">EFTA00080475.pdf</text:a>. Archivos de Eipstein. 3 páginas.</text:p>
        </text:list-item>
        <text:list-item>
          <text:p text:style-name="List_20_1_Content_Last"> <text:span text:style-name="">2026.01.00</text:span> <text:a xlink:type="simple" xlink:href="https://www.justice.gov/epstein/files/DataSet%209/EFTA00262811.pdf" text:style-name="Internet_20_link" text:visited-style-name="Visited_20_Internet_20_Link">EFTA00262811.pdf</text:a>. Archivos de Eipstein. 236 páginas.</text:p>
        </text:list-item>
      </text:list>
      <text:h text:style-name="Heading_20_2" text:outline-level="2"><text:bookmark-start text:name="__RefHeading___NoTitle_3"/><text:bookmark-start text:name="section1"/>2025<text:bookmark-end text:name="__RefHeading___NoTitle_3"/><text:bookmark-end text:name="section1"/></text:h>
      <text:p text:style-name="Text_20_body"><draw:frame draw:style-name="media" draw:name="2" text:anchor-type="as-char" draw:z-index="2" svg:width="2.6458333333333cm" style:rel-width="100%" svg:height="3.81cm" style:rel-height="scale"><draw:image xlink:href="Pictures/7432c838471b07c26999a64e1ee18e8c.png" xlink:type="simple" xlink:show="embed" xlink:actuate="onLoad"/></draw:frame></text:p>
      <text:list text:style-name="List_20_1" text:continue-numbering="false">
        <text:list-item>
          <text:p text:style-name="LastListParagraph_List_20_1_Content_First"> 2025.11.11 <text:a xlink:type="simple" xlink:href="https://www.unesco.org/es/legal-affairs/recommendation-ethics-neurotechnology" text:style-name="Internet_20_link" text:visited-style-name="Visited_20_Internet_20_Link">Recomendación sobre la Ética de la Neurotecnología</text:a>. Conferencia General de la Organización de las Naciones Unidas para la Educación, la Ciencia y la Cultura 43ª reunión, UNESCO. <text:a xlink:type="simple" xlink:href="https://unesdoc.unesco.org/ark:/48223/pf0000397812/PDF/397812eng.pdf.multi#page=62" text:style-name="Internet_20_link" text:visited-style-name="Visited_20_Internet_20_Link">pdf</text:a>. Págs. 62-95.</text:p>
        </text:list-item>
      </text:list>
      <text:list text:style-name="List_20_1" text:continue-numbering="false">
        <text:list-item>
          <text:p text:style-name="LastListParagraph_List_20_1_Content_First"> <text:span text:style-name="">2025.01.23</text:span> <text:a xlink:type="simple" xlink:href="https://latitudmegalopolis.com/2025/01/23/que-es-una-persona-objetivo-o-target-individual/" text:style-name="Internet_20_link" text:visited-style-name="Visited_20_Internet_20_Link">¿QUÉ ES UNA PERSONA OBJETIVO O TARGET INDIVIDUAL?</text:a>. Mariana Vargas Ruiz. [latitudmegalopolis.com]</text:p>
        </text:list-item>
      </text:list>
      <text:h text:style-name="Heading_20_2" text:outline-level="2"><text:bookmark-start text:name="__RefHeading___NoTitle_4"/><text:bookmark-start text:name="section2"/>2024<text:bookmark-end text:name="__RefHeading___NoTitle_4"/><text:bookmark-end text:name="section2"/></text:h>
      <text:p text:style-name="Text_20_body"><draw:frame draw:style-name="media" draw:name="3" text:anchor-type="as-char" draw:z-index="3" svg:width="" svg:rel-width="100%" svg:height="3.96875cm"><draw:image xlink:href="Pictures/0d38016d69689d3c84420c1a9b0cdef9.png" xlink:type="simple" xlink:show="embed" xlink:actuate="onLoad"/></draw:frame>
<draw:frame draw:style-name="media" draw:name="4" text:anchor-type="as-char" draw:z-index="4" svg:width="" svg:rel-width="100%" svg:height="3.96875cm"><draw:image xlink:href="Pictures/2fb40fc8e0dfeb60143db5caa5f2807f.png" xlink:type="simple" xlink:show="embed" xlink:actuate="onLoad"/></draw:frame>
<draw:frame draw:style-name="media" draw:name="5" text:anchor-type="as-char" draw:z-index="5" svg:width="" svg:rel-width="100%" svg:height="3.96875cm"><draw:image xlink:href="Pictures/b2d172de92f076b9624b1337ce181eb9.jpg" xlink:type="simple" xlink:show="embed" xlink:actuate="onLoad"/></draw:frame>
<draw:frame draw:style-name="media" draw:name="6" text:anchor-type="as-char" draw:z-index="6" svg:width="" svg:rel-width="100%" svg:height="3.96875cm"><draw:image xlink:href="Pictures/d44960612f02facaf627991e52124edf.jpg" xlink:type="simple" xlink:show="embed" xlink:actuate="onLoad"/></draw:frame>
<draw:frame draw:style-name="media" draw:name="7" text:anchor-type="as-char" draw:z-index="7" svg:width="" svg:rel-width="100%" svg:height="3.96875cm"><draw:image xlink:href="Pictures/3007b57659f67ce97745a86e17160cb7.png" xlink:type="simple" xlink:show="embed" xlink:actuate="onLoad"/></draw:frame></text:p>
      <text:list text:style-name="List_20_1" text:continue-numbering="false">
        <text:list-item>
          <text:p text:style-name="List_20_1_Content_First"> <text:a xlink:type="simple" xlink:href="https://www.wma.net/es/policies-post/declaracion-de-helsinki-de-la-amm-principios-eticos-para-las-investigaciones-medicas-en-seres-humanos/" text:style-name="Internet_20_link" text:visited-style-name="Visited_20_Internet_20_Link">Declaración de Hensilki</text:a>. Asociación Médica Mundial. 75ª Asamblea General, Helsinki, Finlandia. <text:span text:style-name=""><text:span text:style-name="Emphasis">Octubre 2024</text:span></text:span>. webpage.</text:p>
        </text:list-item>
        <text:list-item>
          <text:p text:style-name="List_20_1_Content"> <text:a xlink:type="simple" xlink:href="https://www.amazon.es/gp/product/B0D6BSZDWK" text:style-name="Internet_20_link" text:visited-style-name="Visited_20_Internet_20_Link">Viajera Target</text:a> (Serie Target. Trilogía Targeted Individual) (Spanish Edition). PAX RINCÓN TOLEDANO. 125 páginas. <text:span text:style-name=""><text:span text:style-name="Emphasis">Junio 2024</text:span></text:span>. AMAZON.</text:p>
        </text:list-item>
        <text:list-item>
          <text:p text:style-name="List_20_1_Content"> <text:a xlink:type="simple" xlink:href="https://www.amazon.es/SIN-PAREDES-Trilogía-Targeted-Individual-ebook/dp/B0CWJWB5QL" text:style-name="Internet_20_link" text:visited-style-name="Visited_20_Internet_20_Link">SIN PAREDES</text:a>: Diario de un Target (Serie Target. Trilogía Targeted Individual) (Spanish Edition). PAX RINCÓN TOLEDANO. 161 páginas. <text:span text:style-name=""><text:span text:style-name="Emphasis">Febrero 2024</text:span></text:span>. AMAZON.</text:p>
        </text:list-item>
        <text:list-item>
          <text:p text:style-name="List_20_1_Content"> <text:a xlink:type="simple" xlink:href="https://www.amazon.es/TODO-SOBRE-TARGET-Cibertortura-Electromagnética-ebook/dp/B0CSWL7Y6Y" text:style-name="Internet_20_link" text:visited-style-name="Visited_20_Internet_20_Link">TODO SOBRE MI TARGET</text:a>: Targeted Individual, Cibertortura Electromagnética y Gang Stalking. Un drama global (Serie Target. Trilogía Targeted Individual) (Spanish Edition). PAX RINCÓN TOLEDANO. 236 páginas. <text:span text:style-name=""><text:span text:style-name="Emphasis">Enero 2024</text:span></text:span>. AMAZON.</text:p>
        </text:list-item>
        <text:list-item>
          <text:p text:style-name="List_20_1_Content_Last"> <text:a xlink:type="simple" xlink:href="https://www.congress.gov/118/chrg/CHRG-118hhrg58217/CHRG-118hhrg58217.pdf" text:style-name="Internet_20_link" text:visited-style-name="Visited_20_Internet_20_Link">https://www.congress.gov/118/chrg/CHRG-118hhrg58217/CHRG-118hhrg58217.pdf</text:a>|SILENT WEAPONS: EXAMINING FOREIGN ANOMALOUS HEALTH INCIDENTS TARGETING AMERICANS IN THE HOMELAND AND ABROAD HEARING BEFORE THE SUBCOMMITTEE ON COUNTERTERRORISM, LAW ENFORCEMENT, AND INTELLIGENCE OF THE COMMITTEE ON HOMELAND SECURITY HOUSE OF REPRESENTATIVES ONE HUNDRED EIGHTEENTH CONGRESS. SECOND SESSION.</text:p>
        </text:list-item>
      </text:list>
      <text:p text:style-name="Text_20_body"><draw:frame draw:style-name="media" draw:name="8" text:anchor-type="as-char" draw:z-index="8" svg:width="" svg:rel-width="100%" svg:height="3.96875cm"><draw:image xlink:href="Pictures/9b54b78f31ff8b1d0bf966bae9cfc744.png" xlink:type="simple" xlink:show="embed" xlink:actuate="onLoad"/></draw:frame></text:p>
      <text:list text:style-name="List_20_1" text:continue-numbering="false">
        <text:list-item>
          <text:p text:style-name="LastListParagraph_List_20_1_Content_First"> <text:a xlink:type="simple" xlink:href="https://targetedjustice.com/presentation%3A-cia-program" text:style-name="Internet_20_link" text:visited-style-name="Visited_20_Internet_20_Link">The CIA Targeting Program</text:a>. Lcda. Ana L Toledo. <text:a xlink:type="simple" xlink:href="https://wiki.cibertortura.eu/doku.php?id=bibliografia:targetedjustice.com" text:style-name="Internet_20_link" text:visited-style-name="Visited_20_Internet_20_Link">TargetedJustice</text:a>. 2024.12.11. Añade una traducción al español.</text:p>
        </text:list-item>
      </text:list>
      <text:h text:style-name="Heading_20_2" text:outline-level="2"><text:bookmark-start text:name="__RefHeading___NoTitle_5"/><text:bookmark-start text:name="section3"/>2023<text:bookmark-end text:name="__RefHeading___NoTitle_5"/><text:bookmark-end text:name="section3"/></text:h>
      <text:p text:style-name="Text_20_body"><draw:frame draw:style-name="media" draw:name="9" text:anchor-type="as-char" draw:z-index="9" svg:width="" svg:rel-width="100%" svg:height="3.96875cm"><draw:image xlink:href="Pictures/e08bba869494bc5e6f4a95237f5ec29e.png" xlink:type="simple" xlink:show="embed" xlink:actuate="onLoad"/></draw:frame>
<draw:frame draw:style-name="media" draw:name="10" text:anchor-type="as-char" draw:z-index="10" svg:width="" svg:rel-width="100%" svg:height="3.96875cm"><draw:image xlink:href="Pictures/8652761e3e96240ec87c38c751ee14b4.png" xlink:type="simple" xlink:show="embed" xlink:actuate="onLoad"/></draw:frame></text:p>
      <text:list text:style-name="List_20_1" text:continue-numbering="false">
        <text:list-item>
          <text:p text:style-name="List_20_1_Content_First"> <text:a xlink:type="simple" xlink:href="https://www.ndss-symposium.org/wp-content/uploads/2024-240-paper.pdf" text:style-name="Internet_20_link" text:visited-style-name="Visited_20_Internet_20_Link">Eavesdropping on Black-box Mobile Devices via Audio Amplifier’s EMR</text:a>. Huiling Chen1, Wenqiang Jin1*, Yupeng Hu1*, Zhenyu Ning1, Kenli Li1,2, Zheng Qin1, Mingxing Duan1,2, Yong Xie3, Daibo Liu1, and Ming Li4. 16 páginas. <text:span text:style-name=""><text:span text:style-name="Emphasis">Septiembre 2023</text:span></text:span>. “Este artículo presenta la primera prueba de concepto de un ataque de espionaje, Periscope, que aprovecha las radiaciones electromagnéticas (REM) emitidas por dispositivos móviles para recuperar el audio de las víctimas a distancia. En particular, observamos patrones de distorsión de la señal en los espectrogramas de las REM, lo que <text:span text:style-name="">permite identificar la fuente de radiación primaria a medida que el audio se amplifica</text:span>. Estudios posteriores demuestran que <text:span text:style-name="">los auriculares aumentan la intensidad de la radiación</text:span>, lo que facilita aún más la interceptación. Consideramos el dispositivo objetivo como una caja negra y diseñamos esquemas de recuperación de audio basados ​​exclusivamente en técnicas de procesamiento de señales. Periscope utiliza un prototipo miniaturizado, de tamaño similar al de las grabadoras de voz ocultas, para recopilar las REM de forma sigilosa y enviarlas a un atacante remoto <text:span text:style-name="">ubicado a 15 metros</text:span> para su recuperación. Nuestras evaluaciones demuestran que Periscope es capaz de recuperar audio privado reproducido en una amplia gama de dispositivos móviles. Los resultados son inteligibles tanto para el oído humano como para las herramientas de reconocimiento. Informamos de la amenaza a los principales fabricantes y esperamos inspirarlos a reconsiderar la vulnerabilidad de seguridad de los amplificadores de audio integrados en dispositivos móviles.”</text:p>
        </text:list-item>
        <text:list-item>
          <text:p text:style-name="List_20_1_Content_Last"> <text:a xlink:type="simple" xlink:href="https://dialnet.unirioja.es/servlet/articulo?codigo=8877316" text:style-name="Internet_20_link" text:visited-style-name="Visited_20_Internet_20_Link">Nuevas Amenazas Silenciosas</text:a>. Luis Enrique Martín Otero. Capítulo noveno. Cuadernos de estrategia (Ministerio de Defensa). ISSN 1697-6924. Núm. 217. Año 2022. Ejemplar dedicado a La amenaza biológica. Páginas 253-277. <text:span text:style-name=""><text:span text:style-name="Emphasis">Enero 2023</text:span></text:span>. “<text:span text:style-name="">Definimos como «arma sónica» a la agresión electromagnética mediada con radiofrecuencias que se basan en la emisión de infrasonidos de 0,1Hz a 20Hz, y de ultrasonidos a partir de 20Khz a 300Khz</text:span>. Estas frecuencias son inaudibles, pero impactan en la fisiología del organismo humano (tabla 1). [..] <text:span text:style-name="">El fundamento en el que se basan las armas psicotrónicas es que utilizan ondas electromagnéticas para deformar la percepción humana y generar efectos psicosomáticos negativos</text:span>.”</text:p>
        </text:list-item>
      </text:list>
      <text:h text:style-name="Heading_20_2" text:outline-level="2"><text:bookmark-start text:name="__RefHeading___NoTitle_6"/><text:bookmark-start text:name="section4"/>2022<text:bookmark-end text:name="__RefHeading___NoTitle_6"/><text:bookmark-end text:name="section4"/></text:h>
      <text:p text:style-name="Text_20_body"><draw:frame draw:style-name="media" draw:name="11" text:anchor-type="as-char" draw:z-index="11" svg:width="" svg:rel-width="100%" svg:height="3.96875cm"><draw:image xlink:href="Pictures/e224cc45a22f03a19755aad5ec14039b.png" xlink:type="simple" xlink:show="embed" xlink:actuate="onLoad"/></draw:frame>
<draw:frame draw:style-name="media" draw:name="12" text:anchor-type="as-char" draw:z-index="12" svg:width="" svg:rel-width="100%" svg:height="3.96875cm"><draw:image xlink:href="Pictures/25d813e643a67ac8528c51b5fe88a317.png" xlink:type="simple" xlink:show="embed" xlink:actuate="onLoad"/></draw:frame></text:p>
      <text:list text:style-name="List_20_1" text:continue-numbering="false">
        <text:list-item>
          <text:p text:style-name="List_20_1_Content_First"> <text:a xlink:type="simple" xlink:href="https://www.amazon.com/Targeted-Trilogy-Book-Individual-Story/dp/1387908456" text:style-name="Internet_20_link" text:visited-style-name="Visited_20_Internet_20_Link">The Targeted Trilogy Book: Targeted Individual Story</text:a>. TARGETED WEST. <text:span text:style-name=""><text:span text:style-name="Emphasis">Octubre 2022</text:span></text:span>.</text:p>
        </text:list-item>
        <text:list-item>
          <text:p text:style-name="List_20_1_Content"> <text:a xlink:type="simple" xlink:href="https://docs.google.com/document/d/10BRx5q1gJqqM3g8cDU29Fn-O5SRuTdI6/edit?tab=t.0#heading=h.gjdgxs" text:style-name="Internet_20_link" text:visited-style-name="Visited_20_Internet_20_Link">Directed Energy Weapon abuses globally on Targeted Individuals</text:a>. Mark Williams. Targeted UK's. Free ebook. <text:span text:style-name=""><text:span text:style-name="Emphasis">Febrero 2022</text:span></text:span>.</text:p>
        </text:list-item>
        <text:list-item>
          <text:p text:style-name="List_20_1_Content_Last"> 2022.05.04 <text:a xlink:type="simple" xlink:href="https://www.congreso.es/public_oficiales/L14/CORT/BOCG/A/BOCG-14-CG-A-233.PDF" text:style-name="Internet_20_link" text:visited-style-name="Visited_20_Internet_20_Link">Moción presentada por el Grupo Parlamentario Popular en el Senado, por la que se insta al Gobierno a la adopción de determinadas medidas para la prevención de ataques neurocognitivos (neurostrike)</text:a>. 661/001576 (S). 161/004093 (CD).  Grupo Parlamentario Popular en el Senado. <text:a xlink:type="simple" xlink:href="https://wiki.cibertortura.eu/doku.php?id=bibliografia:20220504-congreso-es-neurostrike" text:style-name="Internet_20_link" text:visited-style-name="Visited_20_Internet_20_Link">20220504-congreso-es-neurostrike</text:a></text:p>
        </text:list-item>
      </text:list>
      <text:h text:style-name="Heading_20_2" text:outline-level="2"><text:bookmark-start text:name="__RefHeading___NoTitle_7"/><text:bookmark-start text:name="section5"/>2021<text:bookmark-end text:name="__RefHeading___NoTitle_7"/><text:bookmark-end text:name="section5"/></text:h>
      <text:p text:style-name="Text_20_body"><draw:frame draw:style-name="media" draw:name="13" text:anchor-type="as-char" draw:z-index="13" svg:width="2.6458333333333cm" style:rel-width="100%" svg:height="3.96875cm" style:rel-height="scale"><draw:image xlink:href="Pictures/8ca08edaf847c5e7240e6a6c52e8931f.png" xlink:type="simple" xlink:show="embed" xlink:actuate="onLoad"/></draw:frame></text:p>
      <text:list text:style-name="List_20_1" text:continue-numbering="false">
        <text:list-item>
          <text:p text:style-name="List_20_1_Content_First"> <text:a xlink:type="simple" xlink:href="https://www.congress.gov/117/bills/s1828/BILLS-117s1828enr.pdf" text:style-name="Internet_20_link" text:visited-style-name="Visited_20_Internet_20_Link">HAVANA Act of 2021</text:a>. Enero 2021.</text:p>
        </text:list-item>
        <text:list-item>
          <text:p text:style-name="List_20_1_Content_Last"> 2021.02.18. <text:a xlink:type="simple" xlink:href="https://pmc.ncbi.nlm.nih.gov/articles/PMC7890848/" text:style-name="Internet_20_link" text:visited-style-name="Visited_20_Internet_20_Link">Establecimiento de modelos de lesiones en estudios de efectos biológicos inducidos por radiación de microondas</text:a>. Yun-Fei Lai 1 , Hao-Yu Wang 1, ✉ , Rui-Yun Peng 1, ✉</text:p>
        </text:list-item>
      </text:list>
      <text:h text:style-name="Heading_20_2" text:outline-level="2"><text:bookmark-start text:name="__RefHeading___NoTitle_8"/><text:bookmark-start text:name="section6"/>2020<text:bookmark-end text:name="__RefHeading___NoTitle_8"/><text:bookmark-end text:name="section6"/></text:h>
      <text:p text:style-name="Text_20_body"><draw:frame draw:style-name="media" draw:name="14" text:anchor-type="as-char" draw:z-index="14" svg:width="" svg:rel-width="100%" svg:height="3.96875cm"><draw:image xlink:href="Pictures/52969b7efe112c014d676aa05907ae16.png" xlink:type="simple" xlink:show="embed" xlink:actuate="onLoad"/></draw:frame>
<draw:frame draw:style-name="media" draw:name="15" text:anchor-type="as-char" draw:z-index="15" svg:width="" svg:rel-width="100%" svg:height="3.96875cm"><draw:image xlink:href="Pictures/0d3092db04ca8dc3b64fc6f097bc2443.png" xlink:type="simple" xlink:show="embed" xlink:actuate="onLoad"/></draw:frame>
<draw:frame draw:style-name="media" draw:name="16" text:anchor-type="as-char" draw:z-index="16" svg:width="" svg:rel-width="100%" svg:height="3.96875cm"><draw:image xlink:href="Pictures/b99402c5f50e555f7db3363cd2bed29d.png" xlink:type="simple" xlink:show="embed" xlink:actuate="onLoad"/></draw:frame>
<draw:frame draw:style-name="media" draw:name="17" text:anchor-type="as-char" draw:z-index="17" svg:width="" svg:rel-width="100%" svg:height="3.96875cm"><draw:image xlink:href="Pictures/43196e6e52f0b75d03898b3bce2d1adb.png" xlink:type="simple" xlink:show="embed" xlink:actuate="onLoad"/></draw:frame></text:p>
      <text:list text:style-name="List_20_1" text:continue-numbering="false">
        <text:list-item>
          <text:p text:style-name="List_20_1_Content_First"> <text:a xlink:type="simple" xlink:href="https://www.planetadelibros.com/libro-el-dominio-mental/321878" text:style-name="Internet_20_link" text:visited-style-name="Visited_20_Internet_20_Link">El dominio mental. La geopolítica de la mente</text:a>. Pedro baños. ISBN 978-84-344-3309-0. 544 páginas. <text:span text:style-name=""><text:span text:style-name="Emphasis">Octubre 2020</text:span></text:span></text:p>
        </text:list-item>
        <text:list-item>
          <text:p text:style-name="List_20_1_Content"> <text:a xlink:type="simple" xlink:href="https://www.ohchr.org/sites/default/files/Documents/Issues/Torture/Call/Individuals/ElectromagneticTorture.pdf" text:style-name="Internet_20_link" text:visited-style-name="Visited_20_Internet_20_Link">Electromagnetic torture</text:a>. OHCHR. <text:span text:style-name=""><text:span text:style-name="Emphasis">Junio 2020</text:span></text:span>. 2 páginas.</text:p>
        </text:list-item>
        <text:list-item>
          <text:p text:style-name="List_20_1_Content"> <text:a xlink:type="simple" xlink:href="https://docs.un.org/es/A/HRC/43/49" text:style-name="Internet_20_link" text:visited-style-name="Visited_20_Internet_20_Link">Tortura y otros tratos o penas crueles, inhumanos o degradantes</text:a>. Informe del Relator Especial Nils Melzer (2016-2022), III Tortura psicológica, E <text:span text:style-name="Strong_20_Emphasis">Cibertortura</text:span>. Consejo de Derechos Humanos. <text:span text:style-name=""><text:span text:style-name="Emphasis">Marzo 2020</text:span></text:span>. Páginas 19-21.</text:p>
        </text:list-item>
        <text:list-item>
          <text:p text:style-name="List_20_1_Content_Last"> <text:a xlink:type="simple" xlink:href="https://latitudmegalopolis.com/2025/01/23/que-es-una-persona-objetivo-o-target-individual/" text:style-name="Internet_20_link" text:visited-style-name="Visited_20_Internet_20_Link">¿QUÉ ES UNA PERSONA OBJETIVO O TARGET INDIVIDUAL?</text:a>. Mariana Vargas Ruiz. Fecha incierta. Realizado mínimo en 2020 al mencionar el Informe del Relator Especial. [latitudmegalopolis.com]</text:p>
        </text:list-item>
      </text:list>
      <text:h text:style-name="Heading_20_2" text:outline-level="2"><text:bookmark-start text:name="__RefHeading___NoTitle_9"/><text:bookmark-start text:name="section7"/>2018<text:bookmark-end text:name="__RefHeading___NoTitle_9"/><text:bookmark-end text:name="section7"/></text:h>
      <text:p text:style-name="Text_20_body"><draw:frame draw:style-name="media" draw:name="18" text:anchor-type="as-char" draw:z-index="18" svg:width="3.96875cm" style:rel-width="100%" svg:height="3.0691666666667cm" style:rel-height="scale"><draw:image xlink:href="Pictures/c047c997b0b942bb44af5341078eeeb9.png" xlink:type="simple" xlink:show="embed" xlink:actuate="onLoad"/></draw:frame></text:p>
      <text:list text:style-name="List_20_1" text:continue-numbering="false">
        <text:list-item>
          <text:p text:style-name="LastListParagraph_List_20_1_Content_First"> <text:a xlink:type="simple" xlink:href="https://www.ohchr.org/sites/default/files/Documents/Issues/Torture/Call/NGOs/VIACTECAnnex.pdf" text:style-name="Internet_20_link" text:visited-style-name="Visited_20_Internet_20_Link">Directed Energy Weapon / Targeted Individual Patents</text:a>. VIACTEC. </text:p>
        </text:list-item>
      </text:list>
      <text:h text:style-name="Heading_20_2" text:outline-level="2"><text:bookmark-start text:name="__RefHeading___NoTitle_10"/><text:bookmark-start text:name="section8"/>2017<text:bookmark-end text:name="__RefHeading___NoTitle_10"/><text:bookmark-end text:name="section8"/></text:h>
      <text:p text:style-name="Text_20_body"><draw:frame draw:style-name="media" draw:name="19" text:anchor-type="as-char" draw:z-index="19" svg:width="" svg:rel-width="100%" svg:height="3.96875cm"><draw:image xlink:href="Pictures/fe5a93b78792f95613be052071ce0347.jpg" xlink:type="simple" xlink:show="embed" xlink:actuate="onLoad"/></draw:frame>
<draw:frame draw:style-name="media" draw:name="20" text:anchor-type="as-char" draw:z-index="20" svg:width="" svg:rel-width="100%" svg:height="3.96875cm"><draw:image xlink:href="Pictures/adb4195c0cf17dc15dcaeac9c453a387.png" xlink:type="simple" xlink:show="embed" xlink:actuate="onLoad"/></draw:frame></text:p>
      <text:list text:style-name="List_20_1" text:continue-numbering="false">
        <text:list-item>
          <text:p text:style-name="List_20_1_Content_First"> <text:a xlink:type="simple" xlink:href="https://www.amazon.es/dp/B077RZRQKN" text:style-name="Internet_20_link" text:visited-style-name="Visited_20_Internet_20_Link">Psychiatric Fraud</text:a>. 0.99€. Richard Lighthouse. <text:span text:style-name="">ESENCIAL</text:span>.</text:p>
        </text:list-item>
        <text:list-item>
          <text:p text:style-name="List_20_1_Content"> <text:span text:style-name="del"><text:a xlink:type="simple" xlink:href="https://ia804508.us.archive.org/29/items/mkultra-briefing-book-list-of-subprojects-compressed-2/Manual-For-Organized-Gang-Stalking-Operations.....pdf" text:style-name="Internet_20_link" text:visited-style-name="Visited_20_Internet_20_Link">Manual For Organized Gang Stalking Operations</text:a></text:span> <text:span text:style-name="">DEADLINK?</text:span>. 31 páginas. <text:span text:style-name=""><text:span text:style-name="Emphasis">Octubre 2017</text:span></text:span>. </text:p>
        </text:list-item>
        <text:list-item>
          <text:p text:style-name="List_20_1_Content"> “Surviving and Thriving as a Targeted Individual: How to Beat Covert Surveillance, Gang Stalking, and Harassment”.  Cathy Meadows (Author). Copyright</text:p>
        </text:list-item>
        <text:list-item>
          <text:p text:style-name="List_20_1_Content"> <text:a xlink:type="simple" xlink:href="https://www.rlighthouse.com/uploads/1/0/3/6/103654024/binney-affidavit-2017-07-05-final.pdf" text:style-name="Internet_20_link" text:visited-style-name="Visited_20_Internet_20_Link">AFFIDAVIT OF WILLIAM E. BANEY TO DEFEANTS RENEWED MOTION TO DISMISS SECOND AMEMDED COMPLAINT</text:a>. July 04, 2017 Severn, Mariland. <text:a xlink:type="simple" xlink:href="https://wiki.cibertortura.eu/lib/exe/fetch.php?media=bibliografia:binney-affidavit-2017-07-05-final.pdf" text:style-name="Internet_20_link" text:visited-style-name="Visited_20_Internet_20_Link">EN</text:a> <text:note text:id="ftn0" text:note-class="footnote"><text:note-citation text:label="1)">1)</text:note-citation><text:note-body><text:p text:style-name="Text_20_body">same, but here</text:p></text:note-body></text:note></text:p>
        </text:list-item>
      </text:list>
      <text:h text:style-name="Heading_20_2" text:outline-level="2"><text:bookmark-start text:name="__RefHeading___NoTitle_11"/><text:bookmark-start text:name="section9"/>2016<text:bookmark-end text:name="__RefHeading___NoTitle_11"/><text:bookmark-end text:name="section9"/></text:h>
      <text:p text:style-name="Text_20_body"><draw:frame draw:style-name="media" draw:name="21" text:anchor-type="as-char" draw:z-index="21" svg:width="2.6458333333333cm" style:rel-width="100%" svg:height="3.7835416666667cm" style:rel-height="scale"><draw:image xlink:href="Pictures/8e7bc5da59b95375dbdec982db21ce5a.png" xlink:type="simple" xlink:show="embed" xlink:actuate="onLoad"/></draw:frame></text:p>
      <text:list text:style-name="List_20_1" text:continue-numbering="false">
        <text:list-item>
          <text:p text:style-name="List_20_1_Content_First"> 2016.12.23 <text:a xlink:type="simple" xlink:href="https://www.amazon.es/dp/B01N2X8X68" text:style-name="Internet_20_link" text:visited-style-name="Visited_20_Internet_20_Link">Targeted Individuals: Technical Information (English Edition)</text:a>. <text:a xlink:type="simple" xlink:href="https://www.amazon.es/stores/author/B00IX0L08A/about" text:style-name="Internet_20_link" text:visited-style-name="Visited_20_Internet_20_Link">Richard Lighthouse</text:a>. 0.99€</text:p>
        </text:list-item>
        <text:list-item>
          <text:p text:style-name="List_20_1_Content"> 2016.12.12-14 <text:a xlink:type="simple" xlink:href="https://export.arxiv.org/pdf/1608.08397v1" text:style-name="Internet_20_link" text:visited-style-name="Visited_20_Internet_20_Link">SBee: Air-Gap Covert-Channel via Electromagnetic Emission from USB</text:a>. Mordechai Guri, Matan Monitz, Yuval Elovici {gurim,monitzm,elovici}@post.bgu.ac.il Ben-Gurion University of the Negev Cyber Security Research Center. 5 páginas.</text:p>
        </text:list-item>
        <text:list-item>
          <text:p text:style-name="List_20_1_Content_Last"> <text:a xlink:type="simple" xlink:href="https://eur-lex.europa.eu/ES/legal-content/summary/charter-of-fundamental-rights-of-the-european-union.html" text:style-name="Internet_20_link" text:visited-style-name="Visited_20_Internet_20_Link">Carta de los Derechos Fundamentales de la Unión Europea</text:a>. <text:span text:style-name=""><text:span text:style-name="Emphasis">Junio 2016</text:span></text:span></text:p>
        </text:list-item>
      </text:list>
      <text:h text:style-name="Heading_20_2" text:outline-level="2"><text:bookmark-start text:name="__RefHeading___NoTitle_12"/><text:bookmark-start text:name="section10"/>2015<text:bookmark-end text:name="__RefHeading___NoTitle_12"/><text:bookmark-end text:name="section10"/></text:h>
      <text:p text:style-name="Text_20_body"><draw:frame draw:style-name="media" draw:name="22" text:anchor-type="as-char" draw:z-index="22" svg:width="" svg:rel-width="100%" svg:height="3.96875cm"><draw:image xlink:href="Pictures/e663cb01e3c680912d8d5dd9ca4320ed.png" xlink:type="simple" xlink:show="embed" xlink:actuate="onLoad"/></draw:frame></text:p>
      <text:list text:style-name="List_20_1" text:continue-numbering="false">
        <text:list-item>
          <text:p text:style-name="List_20_1_Content_First"> <text:a xlink:type="simple" xlink:href="https://wiki.cibertortura.eu/doku.php?id=bibliografia:ewhite-donde-estamos" text:style-name="Internet_20_link" text:visited-style-name="Visited_20_Internet_20_Link">&gt;</text:a> 2015.09.29 <text:a xlink:type="simple" xlink:href="https://youarenotmybigbrother.blog/2015/10/05/the-mind-control-forum-yahoo-group-eleanor-white/" text:style-name="Internet_20_link" text:visited-style-name="Visited_20_Internet_20_Link">“¿DÓNDE ESTAMOS?”</text:a>. Eleanor White. Discusión del Grupo Yahoo Mind Control (Histórico). </text:p>
        </text:list-item>
        <text:list-item>
          <text:p text:style-name="List_20_1_Content"> <text:a xlink:type="simple" xlink:href="https://wiki.cibertortura.eu/doku.php?id=bibliografia:lswhittaker-monitoreo-neuronal-remoto-como-espian-tus-pensamientos" text:style-name="Internet_20_link" text:visited-style-name="Visited_20_Internet_20_Link">&gt;</text:a> 2015.04.14 <text:a xlink:type="simple" xlink:href="https://web.archive.org/web/20161219100204/http://csglobe.com/remote-neural-monitoring-how-they-spy-on-your-thoughts" text:style-name="Internet_20_link" text:visited-style-name="Visited_20_Internet_20_Link">Monitoreo neuronal remoto: cómo espían tus pensamientos</text:a>. or Liam S. Whittaker. CSGLOBE. </text:p>
        </text:list-item>
        <text:list-item>
          <text:p text:style-name="List_20_1_Content_Last"> 2015.02.09 <text:a xlink:type="simple" xlink:href="https://www.ebay.com/itm/267249890129" text:style-name="Internet_20_link" text:visited-style-name="Visited_20_Internet_20_Link">Bright light on black shadows</text:a> (Una luz brillante sobre sombras negras). <text:a xlink:type="simple" xlink:href="https://grokipedia.com/page/rauni_leena_luukanen_kilde" text:style-name="Internet_20_link" text:visited-style-name="Visited_20_Internet_20_Link">Dra. Rauni-Leena Luukanen Kilde</text:a>. <text:a xlink:type="simple" xlink:href="https://supersoldiertalk.com/dr-rauni-leena-luukanen-kilde-dead-probably-murdered/" text:style-name="Internet_20_link" text:visited-style-name="Visited_20_Internet_20_Link">2</text:a> 445 páginas. <text:span text:style-name=""><text:span text:style-name="Emphasis">Febrero 2015</text:span></text:span>. English. <text:a xlink:type="simple" xlink:href="https://wiki.cibertortura.eu/doku.php?id=bibliografia:2015:blobs:ch18:es:start" text:style-name="Internet_20_link" text:visited-style-name="Visited_20_Internet_20_Link">Capítulo 18</text:a>  <text:span text:style-name="">ESENCIAL</text:span>.</text:p>
        </text:list-item>
      </text:list>
      <text:h text:style-name="Heading_20_2" text:outline-level="2"><text:bookmark-start text:name="__RefHeading___NoTitle_13"/><text:bookmark-start text:name="section11"/>2014<text:bookmark-end text:name="__RefHeading___NoTitle_13"/><text:bookmark-end text:name="section11"/></text:h>
      <text:p text:style-name="Text_20_body"><draw:frame draw:style-name="media" draw:name="23" text:anchor-type="as-char" draw:z-index="23" svg:width="" svg:rel-width="100%" svg:height="3.96875cm"><draw:image xlink:href="Pictures/b53f37f8b4707c8967f49a0bbd197f76.png" xlink:type="simple" xlink:show="embed" xlink:actuate="onLoad"/></draw:frame>
<draw:frame draw:style-name="media" draw:name="24" text:anchor-type="as-char" draw:z-index="24" svg:width="" svg:rel-width="100%" svg:height="3.96875cm"><draw:image xlink:href="Pictures/426b1bd8064b978a55a48ab2e6c4ffa8.png" xlink:type="simple" xlink:show="embed" xlink:actuate="onLoad"/></draw:frame>
<draw:frame draw:style-name="media" draw:name="25" text:anchor-type="as-char" draw:z-index="25" svg:width="" svg:rel-width="100%" svg:height="3.96875cm"><draw:image xlink:href="Pictures/7ee8e8c8e7e3abb04842d929dea59332.png" xlink:type="simple" xlink:show="embed" xlink:actuate="onLoad"/></draw:frame>
<draw:frame draw:style-name="media" draw:name="26" text:anchor-type="as-char" draw:z-index="26" svg:width="" svg:rel-width="100%" svg:height="3.96875cm"><draw:image xlink:href="Pictures/f6060edcd7bf0d9eaff61ea8afa6e234.png" xlink:type="simple" xlink:show="embed" xlink:actuate="onLoad"/></draw:frame>
<draw:frame draw:style-name="media" draw:name="27" text:anchor-type="as-char" draw:z-index="27" svg:width="" svg:rel-width="100%" svg:height="3.96875cm"><draw:image xlink:href="Pictures/89479157aba58fee2b69b1351880d397.png" xlink:type="simple" xlink:show="embed" xlink:actuate="onLoad"/></draw:frame>
<draw:frame draw:style-name="media" draw:name="28" text:anchor-type="as-char" draw:z-index="28" svg:width="" svg:rel-width="100%" svg:height="3.96875cm"><draw:image xlink:href="Pictures/398cd4c40b6ee6edaf4ec42469c438f3.png" xlink:type="simple" xlink:show="embed" xlink:actuate="onLoad"/></draw:frame>
<draw:frame draw:style-name="media" draw:name="29" text:anchor-type="as-char" draw:z-index="29" svg:width="" svg:rel-width="100%" svg:height="3.96875cm"><draw:image xlink:href="Pictures/60605ada3c184d094444bb81c91f624f.png" xlink:type="simple" xlink:show="embed" xlink:actuate="onLoad"/></draw:frame></text:p>
      <text:list text:style-name="List_20_1" text:continue-numbering="false">
        <text:list-item>
          <text:p text:style-name="List_20_1_Content_First"> 2014.09.10 <text:a xlink:type="simple" xlink:href="https://bioinitiative.org/wp-content/uploads/pdfs/BioInitiativeReport-RF-Color-Charts.pdf" text:style-name="Internet_20_link" text:visited-style-name="Visited_20_Internet_20_Link">RF Color Charts</text:a>. Bioinitiative. 11 páginas</text:p>
        </text:list-item>
        <text:list-item>
          <text:p text:style-name="List_20_1_Content"> 2014.05.21 <text:a xlink:type="simple" xlink:href="https://info-biblioteca.mincyt.gob.ve/libro/6c3850dc-f5c9-4bb5-9eb8-b9f57911b6c4" text:style-name="Internet_20_link" text:visited-style-name="Visited_20_Internet_20_Link">"SNOWDEN Sin un lugar donde esconderse"</text:a> (No place to hide). Glenn Greenwald. </text:p>
        </text:list-item>
        <text:list-item>
          <text:p text:style-name="List_20_1_Content"> <text:a xlink:type="simple" xlink:href="https://www.amazon.com/Gang-Stalking-Humanity-Cherubini-2014-09-02/dp/B019TMBI3C" text:style-name="Internet_20_link" text:visited-style-name="Visited_20_Internet_20_Link">"Gang Stalking: The Threat to Humanity"</text:a>.  Dr. Corkin F. Cherubini (Author), Dr. P. A. Angelini (Editor). 190 páginas. English. 2014.09.02. Paperback.</text:p>
        </text:list-item>
        <text:list-item>
          <text:p text:style-name="List_20_1_Content"> <text:a xlink:type="simple" xlink:href="https://archive.org/details/robert-duncan-how-to-tame-a-demon/page/n5/mode/2up" text:style-name="Internet_20_link" text:visited-style-name="Visited_20_Internet_20_Link">"How to Tame a Demon. A Short Practical Guide to Organized Intimidation Stalking, Electronic Torture, and Mind Control"</text:a>. Robert Duncan. Higher Order Thinkers Publishing. 120 páginas.</text:p>
        </text:list-item>
        <text:list-item>
          <text:p text:style-name="List_20_1_Content"> <text:a xlink:type="simple" xlink:href="https://ia803101.us.archive.org/7/items/ozian-u-w-chainless-slaves-trauma-programming/Ozian%2CU_W--Chainless_Slaves_Trauma_Programming.pdf" text:style-name="Internet_20_link" text:visited-style-name="Visited_20_Internet_20_Link">Chainless Slaves Trauma Programming</text:a>. U.W. Ozian. 2014. CLASIFICADO.</text:p>
        </text:list-item>
        <text:list-item>
          <text:p text:style-name="List_20_1_Content"> <text:a xlink:type="simple" xlink:href="http://web.isanet.org/Web/Conferences/ISSS%20Austin%202014/Archive/b137347c-6281-466d-b9e7-ef7e0e5d363c.pdf?fbclid=IwAR3_XOP5zWgIgNmbOE0J85LBqf0NDIjcA5Gw5ImqIraR68yDQy497c3BVn4" text:style-name="Internet_20_link" text:visited-style-name="Visited_20_Internet_20_Link">From Psyops to Neurowar: What Are the Dangers?</text:a>. Armin Krishnan. Paper. PDF. 2014.11.16. Austin. ISAC-ISSS. 22 páginas.</text:p>
        </text:list-item>
        <text:list-item>
          <text:p text:style-name="List_20_1_Content_Last"> <text:a xlink:type="simple" xlink:href="https://archive.org/details/guinea-pigs-technologies-of-control-hall-john_202312" text:style-name="Internet_20_link" text:visited-style-name="Visited_20_Internet_20_Link">Guinea Pigs Technologies Of Control</text:a>. John Hall. 152 páginas.</text:p>
        </text:list-item>
      </text:list>
      <text:h text:style-name="Heading_20_2" text:outline-level="2"><text:bookmark-start text:name="__RefHeading___NoTitle_14"/><text:bookmark-start text:name="section12"/>2013<text:bookmark-end text:name="__RefHeading___NoTitle_14"/><text:bookmark-end text:name="section12"/></text:h>
      <text:p text:style-name="Text_20_body"><draw:frame draw:style-name="media" draw:name="30" text:anchor-type="as-char" draw:z-index="30" svg:width="" svg:rel-width="100%" svg:height="3.96875cm"><draw:image xlink:href="Pictures/63e8857d1e5683584ed1b2371e1a134e.png" xlink:type="simple" xlink:show="embed" xlink:actuate="onLoad"/></draw:frame></text:p>
      <text:list text:style-name="List_20_1" text:continue-numbering="false">
        <text:list-item>
          <text:p text:style-name="LastListParagraph_List_20_1_Content_First"> 2013.05.09l <text:a xlink:type="simple" xlink:href="http://newworldwar.org/" text:style-name="Internet_20_link" text:visited-style-name="Visited_20_Internet_20_Link">New world war</text:a>. Mark M. Rich. 426 páginas. Inglés.</text:p>
        </text:list-item>
      </text:list>
      <text:h text:style-name="Heading_20_2" text:outline-level="2"><text:bookmark-start text:name="__RefHeading___NoTitle_15"/><text:bookmark-start text:name="section13"/>2012<text:bookmark-end text:name="__RefHeading___NoTitle_15"/><text:bookmark-end text:name="section13"/></text:h>
      <text:p text:style-name="Text_20_body"><draw:frame draw:style-name="media" draw:name="31" text:anchor-type="as-char" draw:z-index="31" svg:width="" svg:rel-width="100%" svg:height="3.96875cm"><draw:image xlink:href="Pictures/3b485b7d0e809ebc97169fda6f6c3c4c.png" xlink:type="simple" xlink:show="embed" xlink:actuate="onLoad"/></draw:frame></text:p>
      <text:list text:style-name="List_20_1" text:continue-numbering="false">
        <text:list-item>
          <text:p text:style-name="List_20_1_Content_First"> <text:a xlink:type="simple" xlink:href="https://avalonlibrary.net/ebooks/Anna%20Fubini%20-%20Mind%20Weapon.pdf" text:style-name="Internet_20_link" text:visited-style-name="Visited_20_Internet_20_Link">MIND-WEAPON</text:a>. Anna Fubini. <text:span text:style-name=""><text:span text:style-name="Emphasis">Febrero 2012</text:span></text:span>. 208 páginas.</text:p>
        </text:list-item>
        <text:list-item>
          <text:p text:style-name="List_20_1_Content_Last"> <text:a xlink:type="simple" xlink:href="https://www.afpbb.com/articles/-/2865201?pid=8626820" text:style-name="Internet_20_link" text:visited-style-name="Visited_20_Internet_20_Link">La última arma no letal del ejército estadounidense, el ADS, está generando un calor insoportable</text:a>. PRENSA. AFP BB News. 2012.03.15 </text:p>
        </text:list-item>
      </text:list>
      <text:h text:style-name="Heading_20_2" text:outline-level="2"><text:bookmark-start text:name="__RefHeading___NoTitle_16"/><text:bookmark-start text:name="section14"/>2011<text:bookmark-end text:name="__RefHeading___NoTitle_16"/><text:bookmark-end text:name="section14"/></text:h>
      <text:p text:style-name="Text_20_body"><draw:frame draw:style-name="media" draw:name="32" text:anchor-type="as-char" draw:z-index="32" svg:width="" svg:rel-width="100%" svg:height="3.96875cm"><draw:image xlink:href="Pictures/52d5dd171cc8bb67e3edffb8eb15455c.png" xlink:type="simple" xlink:show="embed" xlink:actuate="onLoad"/></draw:frame>
<draw:frame draw:style-name="media" draw:name="33" text:anchor-type="as-char" draw:z-index="33" svg:width="" svg:rel-width="100%" svg:height="3.96875cm"><draw:image xlink:href="Pictures/bd29a4cf58a369ac14a4e61c0ecc8e8d.png" xlink:type="simple" xlink:show="embed" xlink:actuate="onLoad"/></draw:frame></text:p>
      <text:list text:style-name="List_20_1" text:continue-numbering="false">
        <text:list-item>
          <text:p text:style-name="List_20_1_Content_First"> 2011.08.01 <text:a xlink:type="simple" xlink:href="https://www.amazon.es/Microwave-Experiment-Government-Testing-Customs/dp/1936296241/" text:style-name="Internet_20_link" text:visited-style-name="Visited_20_Internet_20_Link">Microwave Experiment: A Story of Government Testing on a United States Customs Officer</text:a>. Mary Efrosini Gregory.  Editorial Trine Day. Copyright. 2011. “Mary E Gregory is a retired U.S. Customs and Department of Homeland Security customs agent”</text:p>
        </text:list-item>
        <text:list-item>
          <text:p text:style-name="List_20_1_Content_Last"> <text:span text:style-name="Strong_20_Emphasis">“TETRA: A critical overview into the death of Officer Neil Dring”</text:span>. Barry Trower. 9 Agosto 2024. Declarado íntegro bajo pena de perjurio en la acción civil CV-739-MO. <text:a xlink:type="simple" xlink:href="https://statesassembly.je/getmedia/f9d23310-04c3-4d57-afd2-a9f8a4a6258a/Submission" text:style-name="Internet_20_link" text:visited-style-name="Visited_20_Internet_20_Link">EN</text:a> · <text:a xlink:type="simple" xlink:href="https://www.geobiologia.cl/files/Barrie_trower_declaracion.pdf" text:style-name="Internet_20_link" text:visited-style-name="Visited_20_Internet_20_Link">ES</text:a></text:p>
        </text:list-item>
      </text:list>
      <text:h text:style-name="Heading_20_2" text:outline-level="2"><text:bookmark-start text:name="__RefHeading___NoTitle_17"/><text:bookmark-start text:name="section15"/>2010<text:bookmark-end text:name="__RefHeading___NoTitle_17"/><text:bookmark-end text:name="section15"/></text:h>
      <text:p text:style-name="Text_20_body"><draw:frame draw:style-name="media" draw:name="34" text:anchor-type="as-char" draw:z-index="34" svg:width="" svg:rel-width="100%" svg:height="3.96875cm"><draw:image xlink:href="Pictures/515afce067653e6139b0576d474ac999.png" xlink:type="simple" xlink:show="embed" xlink:actuate="onLoad"/></draw:frame>
<draw:frame draw:style-name="media" draw:name="35" text:anchor-type="as-char" draw:z-index="35" svg:width="" svg:rel-width="100%" svg:height="3.96875cm"><draw:image xlink:href="Pictures/4d5eba9e5de93ea9a855ba01bcfbc972.png" xlink:type="simple" xlink:show="embed" xlink:actuate="onLoad"/></draw:frame></text:p>
      <text:list text:style-name="List_20_1" text:continue-numbering="false">
        <text:list-item>
          <text:p text:style-name="List_20_1_Content_First"> <text:a xlink:type="simple" xlink:href="https://dn721807.ca.archive.org/0/items/robert-duncan-project-soul-catcher_2/Robert%20Duncan%20-%20Project%20Soul%20Catcher_text.pdf" text:style-name="Internet_20_link" text:visited-style-name="Visited_20_Internet_20_Link">Project: Soul Catcher Secrets of Cyber and Cybernetic Warfare Revealed Vol. 2</text:a>. Robert Duncan, B.A., M.S., M.B.A., Ph.D. and The Mind Hacking Strategy Group. 2010. 306 pages.</text:p>
        </text:list-item>
        <text:list-item>
          <text:p text:style-name="List_20_1_Content_Last"> <text:a xlink:type="simple" xlink:href="https://ia801207.us.archive.org/22/items/dabradio5.0episodio23acosoelectronicolapesadilladelaquecualquierapuedeservictima/informe-dr-korotkov.pdf" text:style-name="Internet_20_link" text:visited-style-name="Visited_20_Internet_20_Link">Análisis de materiales presentados por una familia acosada con energía electromagnética</text:a>. Dr. Konstantin Korotkov. <text:a xlink:type="simple" xlink:href="https://wiki.cibertortura.eu/lib/exe/fetch.php?media=bibliografia:informe-dr-korotkov.pdf" text:style-name="Internet_20_link" text:visited-style-name="Visited_20_Internet_20_Link">2</text:a></text:p>
        </text:list-item>
      </text:list>
      <text:h text:style-name="Heading_20_2" text:outline-level="2"><text:bookmark-start text:name="__RefHeading___NoTitle_18"/><text:bookmark-start text:name="section16"/>2009<text:bookmark-end text:name="__RefHeading___NoTitle_18"/><text:bookmark-end text:name="section16"/></text:h>
      <text:p text:style-name="Text_20_body"><draw:frame draw:style-name="media" draw:name="36" text:anchor-type="as-char" draw:z-index="36" svg:width="" svg:rel-width="100%" svg:height="3.96875cm"><draw:image xlink:href="Pictures/8ea889f7d4f108976b2d6bee3fff8c97.png" xlink:type="simple" xlink:show="embed" xlink:actuate="onLoad"/></draw:frame></text:p>
      <text:list text:style-name="List_20_1" text:continue-numbering="false">
        <text:list-item>
          <text:p text:style-name="LastListParagraph_List_20_1_Content_First"> <text:a xlink:type="simple" xlink:href="https://ocw.mit.edu/courses/6-013-electromagnetics-and-applications-spring-2009/pages/readings/" text:style-name="Internet_20_link" text:visited-style-name="Visited_20_Internet_20_Link">Electromagnetics and Applications</text:a>. MIT OpenCourseWare. <text:span text:style-name=""><text:span text:style-name="Emphasis">Spring 2009</text:span></text:span></text:p>
        </text:list-item>
      </text:list>
      <text:h text:style-name="Heading_20_2" text:outline-level="2"><text:bookmark-start text:name="__RefHeading___NoTitle_19"/><text:bookmark-start text:name="section17"/>2007<text:bookmark-end text:name="__RefHeading___NoTitle_19"/><text:bookmark-end text:name="section17"/></text:h>
      <text:p text:style-name="Text_20_body"><draw:frame draw:style-name="media" draw:name="37" text:anchor-type="as-char" draw:z-index="37" svg:width="" svg:rel-width="100%" svg:height="3.96875cm"><draw:image xlink:href="Pictures/c21717530fbb248a211585c157b64118.png" xlink:type="simple" xlink:show="embed" xlink:actuate="onLoad"/></draw:frame>
<draw:frame draw:style-name="media" draw:name="38" text:anchor-type="as-char" draw:z-index="38" svg:width="" svg:rel-width="100%" svg:height="3.96875cm"><draw:image xlink:href="Pictures/911236930fdc71f511937a16b49ae493.png" xlink:type="simple" xlink:show="embed" xlink:actuate="onLoad"/></draw:frame>
<draw:frame draw:style-name="media" draw:name="39" text:anchor-type="as-char" draw:z-index="39" svg:width="" svg:rel-width="100%" svg:height="3.96875cm"><draw:image xlink:href="Pictures/e6e5623eac459180547b11f01fc1b203.png" xlink:type="simple" xlink:show="embed" xlink:actuate="onLoad"/></draw:frame>
<draw:frame draw:style-name="media" draw:name="40" text:anchor-type="as-char" draw:z-index="40" svg:width="" svg:rel-width="100%" svg:height="3.96875cm"><draw:image xlink:href="Pictures/0a952fdbb86635ba705e981a3da8dfa7.png" xlink:type="simple" xlink:show="embed" xlink:actuate="onLoad"/></draw:frame></text:p>
      <text:list text:style-name="List_20_1" text:continue-numbering="false">
        <text:list-item>
          <text:p text:style-name="List_20_1_Content_First"> <text:a xlink:type="simple" xlink:href="https://eur-lex.europa.eu/legal-content/ES/TXT/PDF/?uri=OJ:C:2007:303:FULL" text:style-name="Internet_20_link" text:visited-style-name="Visited_20_Internet_20_Link">Carta de los Derechos Fundamentales de la Unión Europea</text:a>. EUR-Lex. </text:p>
        </text:list-item>
        <text:list-item>
          <text:p text:style-name="List_20_1_Content"> <text:a xlink:type="simple" xlink:href="https://www.ohchr.org/es/publications/policy-and-methodological-publications/istanbul-protocol-manual-effective" text:style-name="Internet_20_link" text:visited-style-name="Visited_20_Internet_20_Link">Protocolo de Estambul</text:a>. Manual para la investigación y documentación eficaces de la tortura y otros tratos o penas crueles, inhumanos o degradantes. Serie de Capacitación Profesional Nº 8 Rev.1. Oficina del Alto Comisionado de las Naciones Unidas para los Derechos Humanos. <text:span text:style-name=""><text:span text:style-name="Emphasis">Mayo 2007</text:span></text:span></text:p>
        </text:list-item>
        <text:list-item>
          <text:p text:style-name="List_20_1_Content"> <text:a xlink:type="simple" xlink:href="https://dn721900.ca.archive.org/0/items/electromagnetic-frequency-mind-control-weapons/Electromagnetic%20Frequency%20Mind%20Control%20Weapons.pdf" text:style-name="Internet_20_link" text:visited-style-name="Visited_20_Internet_20_Link">Defense Science Board Task Force on Directed Energy Weapon</text:a>. Office of the Under Secretary of Defense For Acquisition, Technology, and Logistics Washington, D.C. December 2007.</text:p>
        </text:list-item>
        <text:list-item>
          <text:p text:style-name="List_20_1_Content_Last"> <text:a xlink:type="simple" xlink:href="https://www.afpbb.com/articles/-/2174875" text:style-name="Internet_20_link" text:visited-style-name="Visited_20_Internet_20_Link">Nueva arma para el control de disturbios: el Pentágono desarrolla un dispositivo que produce "sensación de ardor" - EE.UU.</text:a>. ©AFP/DoD. 31.01.2007</text:p>
        </text:list-item>
      </text:list>
      <text:h text:style-name="Heading_20_2" text:outline-level="2"><text:bookmark-start text:name="__RefHeading___NoTitle_20"/><text:bookmark-start text:name="section18"/>2006<text:bookmark-end text:name="__RefHeading___NoTitle_20"/><text:bookmark-end text:name="section18"/></text:h>
      <text:p text:style-name="Text_20_body"><draw:frame draw:style-name="media" draw:name="41" text:anchor-type="as-char" draw:z-index="41" svg:width="" svg:rel-width="100%" svg:height="3.96875cm"><draw:image xlink:href="Pictures/f731298ccc174a8c62998fe1654fa5a1.png" xlink:type="simple" xlink:show="embed" xlink:actuate="onLoad"/></draw:frame></text:p>
      <text:list text:style-name="List_20_1" text:continue-numbering="false">
        <text:list-item>
          <text:p text:style-name="LastListParagraph_List_20_1_Content_First"> <text:a xlink:type="simple" xlink:href="https://thoughtlessness23.blogspot.com/" text:style-name="Internet_20_link" text:visited-style-name="Visited_20_Internet_20_Link">The Matrix Deciphered</text:a>. Robert Duncan. Monday, November 8, 2010. <text:a xlink:type="simple" xlink:href="https://archive.org/details/TheMatrixDeciphered_201812" text:style-name="Internet_20_link" text:visited-style-name="Visited_20_Internet_20_Link">pdf</text:a></text:p>
        </text:list-item>
      </text:list>
      <text:h text:style-name="Heading_20_2" text:outline-level="2"><text:bookmark-start text:name="__RefHeading___NoTitle_21"/><text:bookmark-start text:name="section19"/>2001<text:bookmark-end text:name="__RefHeading___NoTitle_21"/><text:bookmark-end text:name="section19"/></text:h>
      <text:p text:style-name="Text_20_body"><draw:frame draw:style-name="media" draw:name="42" text:anchor-type="as-char" draw:z-index="42" svg:width="" svg:rel-width="100%" svg:height="3.96875cm"><draw:image xlink:href="Pictures/d49dfaaae4d3d09d1f4db8463b4bc997.png" xlink:type="simple" xlink:show="embed" xlink:actuate="onLoad"/></draw:frame></text:p>
      <text:list text:style-name="List_20_1" text:continue-numbering="false">
        <text:list-item>
          <text:p text:style-name="List_20_1_Content_First"> <text:a xlink:type="simple" xlink:href="https://www.boe.es/eli/es/rd/2001/09/28/1066/con" text:style-name="Internet_20_link" text:visited-style-name="Visited_20_Internet_20_Link">Real Decreto 1066/2001, de 28 de septiembre</text:a>, por el que se aprueba el Reglamento que establece condiciones de protección del dominio público radioeléctrico, restricciones a las emisiones radioeléctricas y medidas de protección sanitaria frente a emisiones radioeléctricas. Ministerio de la Presidencia. BOE. 16 páginas. <text:span text:style-name=""><text:span text:style-name="Emphasis">Septiembre 2001</text:span></text:span></text:p>
        </text:list-item>
        <text:list-item>
          <text:p text:style-name="List_20_1_Content"> 2001.09.01 <text:a xlink:type="simple" xlink:href="https://cldc.org/wp-content/uploads/2011/12/COINTELPRO.pdf" text:style-name="Internet_20_link" text:visited-style-name="Visited_20_Internet_20_Link">COINTELPRO: The Untold American Story</text:a>. Paul Wolf with contributions from Robert Boyle, Bob Brown, Tom Burghardt, Noam Chomsky, Ward Churchill, Kathleen Cleaver, Bruce Ellison, Cynthia McKinney, Nkechi Taifa, Laura Whitehorn, Nicholas Wilson, and Howard Zinn. Centro de Defensa de las Libertades Civiles.  </text:p>
        </text:list-item>
        <text:list-item>
          <text:p text:style-name="List_20_1_Content_Last"> 2001.03.10 <text:a xlink:type="simple" xlink:href="https://educate-yourself.org/mc/mccurrentmcinamerica10mar01.shtml" text:style-name="Internet_20_link" text:visited-style-name="Visited_20_Internet_20_Link">Current Mind Control In America: What We Think Is Going On</text:a>. Eleanor White. <text:a xlink:type="simple" xlink:href="https://wiki.cibertortura.eu/doku.php?id=bibliografia:contro-mental-en-estados-unidos_lo-que-creemos-que-esta-sucediendo" text:style-name="Internet_20_link" text:visited-style-name="Visited_20_Internet_20_Link">es</text:a></text:p>
        </text:list-item>
      </text:list>
      <text:h text:style-name="Heading_20_2" text:outline-level="2"><text:bookmark-start text:name="__RefHeading___NoTitle_22"/><text:bookmark-start text:name="section20"/>1999<text:bookmark-end text:name="__RefHeading___NoTitle_22"/><text:bookmark-end text:name="section20"/></text:h>
      <text:list text:style-name="List_20_1" text:continue-numbering="false">
        <text:list-item>
          <text:p text:style-name="List_20_1_Content_First"> <text:a xlink:type="simple" xlink:href="https://eur-lex.europa.eu/eli/reco/1999/519/1999-07-12" text:style-name="Internet_20_link" text:visited-style-name="Visited_20_Internet_20_Link">RECOMENDACIÓN DEL CONSEJO de 12 de julio de 1999</text:a> relativa a la exposición del público en general a campos electromagnéticos (0 Hz a 300 GHz). 12 páginas. <text:span text:style-name=""><text:span text:style-name="Emphasis">Julio 1999</text:span></text:span>.</text:p>
        </text:list-item>
        <text:list-item>
          <text:p text:style-name="List_20_1_Content_Last"> <text:a xlink:type="simple" xlink:href="https://www.una.edu/manesafety/Stalking/stalkinghandbookforvictims.pdf" text:style-name="Internet_20_link" text:visited-style-name="Visited_20_Internet_20_Link">Stalking a handbook for victims</text:a>. Emily Spence-Diehl. </text:p>
        </text:list-item>
      </text:list>
      <text:h text:style-name="Heading_20_2" text:outline-level="2"><text:bookmark-start text:name="__RefHeading___NoTitle_23"/><text:bookmark-start text:name="section21"/>1996<text:bookmark-end text:name="__RefHeading___NoTitle_23"/><text:bookmark-end text:name="section21"/></text:h>
      <text:list text:style-name="List_20_1" text:continue-numbering="false">
        <text:list-item>
          <text:p text:style-name="LastListParagraph_List_20_1_Content_First"> <text:a xlink:type="simple" xlink:href="https://nexusmagazine.com/product/volume-3-number-3-downloadable/?v=04c19fa1e772" text:style-name="Internet_20_link" text:visited-style-name="Visited_20_Internet_20_Link">Covert Operations of the U.S... NSA</text:a>. John St Clair Akwei. Nexus Magazine. April/may 96. <text:a xlink:type="simple" xlink:href="https://www.academia.edu/145086095/Covert_Operations_of_the_U_S_National_Security_Agency" text:style-name="Internet_20_link" text:visited-style-name="Visited_20_Internet_20_Link">1</text:a>·<text:a xlink:type="simple" xlink:href="http://www.whale.to/b/nsa7.html" text:style-name="Internet_20_link" text:visited-style-name="Visited_20_Internet_20_Link">2</text:a></text:p>
        </text:list-item>
      </text:list>
      <text:h text:style-name="Heading_20_2" text:outline-level="2"><text:bookmark-start text:name="__RefHeading___NoTitle_24"/><text:bookmark-start text:name="section22"/>1982<text:bookmark-end text:name="__RefHeading___NoTitle_24"/><text:bookmark-end text:name="section22"/></text:h>
      <text:list text:style-name="List_20_1" text:continue-numbering="false">
        <text:list-item>
          <text:p text:style-name="LastListParagraph_List_20_1_Content_First"> “Dentro de la agencia más secreta de Estados Unidos, el palacio de los rompecabezas” de James Bamford, publicado por Houghton Mifflin Company, 1982.</text:p>
        </text:list-item>
      </text:list>
      <text:h text:style-name="Heading_20_2" text:outline-level="2"><text:bookmark-start text:name="__RefHeading___NoTitle_25"/><text:bookmark-start text:name="section23"/>1978<text:bookmark-end text:name="__RefHeading___NoTitle_25"/><text:bookmark-end text:name="section23"/></text:h>
      <text:list text:style-name="List_20_1" text:continue-numbering="false">
        <text:list-item>
          <text:p text:style-name="List_20_1_Content_First"> <text:a xlink:type="simple" xlink:href="https://www.boe.es/buscar/act.php?id=BOE-A-1978-31229&amp;p=20240217&amp;tn=1#a15" text:style-name="Internet_20_link" text:visited-style-name="Visited_20_Internet_20_Link">Constitución Española</text:a>. Cortes Generales. <text:span text:style-name=""><text:span text:style-name="Emphasis">Diciembre 1978</text:span></text:span></text:p>
          <text:list text:style-name="List_20_1">
            <text:list-item>
              <text:p text:style-name="List_20_1_Content_Last"> <text:a xlink:type="simple" xlink:href="https://app.congreso.es/consti/constitucion/indice/sinopsis/sinopsis.jsp?art=15&amp;tipo=2" text:style-name="Internet_20_link" text:visited-style-name="Visited_20_Internet_20_Link">Sinopsis artículo 15. Constitución Española</text:a>.</text:p>
            </text:list-item>
          </text:list>
        </text:list-item>
      </text:list>
      <text:h text:style-name="Heading_20_2" text:outline-level="2"><text:bookmark-start text:name="__RefHeading___NoTitle_26"/><text:bookmark-start text:name="section24"/>1976<text:bookmark-end text:name="__RefHeading___NoTitle_26"/><text:bookmark-end text:name="section24"/></text:h>
      <text:list text:style-name="List_20_1" text:continue-numbering="false">
        <text:list-item>
          <text:p text:style-name="List_20_1_Content_First"> <text:a xlink:type="simple" xlink:href="https://www.bundesarchiv.de/assets/bundesarchiv/content_migration/DE/Wissen/MfS-Dokumente/Downloads/Grundsatzdokumente/richtlinie-1-76_ov.pdf" text:style-name="Internet_20_link" text:visited-style-name="Visited_20_Internet_20_Link">Richtlinie Nr. 1/76</text:a>. STASI.</text:p>
        </text:list-item>
        <text:list-item>
          <text:p text:style-name="List_20_1_Content_Last"> Actividades de inteligencia y derechos de los estadounidenses. Libro II. Informe final del Comité Selecto para el Estudio de las Operaciones Gubernamentales en Materia de Actividades de Inteligencia del Senado de los Estados Unidos, junto con opiniones adicionales, complementarias e independientes. 26 de abril (día legislativo, 14 de abril) de 1976. 94º Congreso, 2.ª Sesión.</text:p>
        </text:list-item>
      </text:list>
      <text:h text:style-name="Heading_20_2" text:outline-level="2"><text:bookmark-start text:name="__RefHeading___NoTitle_27"/><text:bookmark-start text:name="section25"/>1966<text:bookmark-end text:name="__RefHeading___NoTitle_27"/><text:bookmark-end text:name="section25"/></text:h>
      <text:list text:style-name="List_20_1" text:continue-numbering="false">
        <text:list-item>
          <text:p text:style-name="LastListParagraph_List_20_1_Content_First"> <text:a xlink:type="simple" xlink:href="https://www.ohchr.org/es/instruments-mechanisms/instruments/international-covenant-civil-and-political-rights" text:style-name="Internet_20_link" text:visited-style-name="Visited_20_Internet_20_Link">Pacto Internacional de Derechos Civiles y Políticos</text:a>. Naciones Unidas. Derechos Humanos. Oficina del alto comisionado. <text:span text:style-name=""><text:span text:style-name="Emphasis">Diciembre 1966</text:span></text:span></text:p>
        </text:list-item>
      </text:list>
      <text:h text:style-name="Heading_20_2" text:outline-level="2"><text:bookmark-start text:name="__RefHeading___NoTitle_28"/><text:bookmark-start text:name="section26"/>1950<text:bookmark-end text:name="__RefHeading___NoTitle_28"/><text:bookmark-end text:name="section26"/></text:h>
      <text:list text:style-name="List_20_1" text:continue-numbering="false">
        <text:list-item>
          <text:p text:style-name="LastListParagraph_List_20_1_Content_First"> <text:a xlink:type="simple" xlink:href="https://www.derechoshumanos.net/Convenio-Europeo-de-Derechos-Humanos-CEDH/" text:style-name="Internet_20_link" text:visited-style-name="Visited_20_Internet_20_Link">Convenio para la Protección de los Derechos Humanos y de las Libertades Fundamentales</text:a>. Consejo de Europa. <text:span text:style-name=""><text:span text:style-name="Emphasis">Noviembre 1950</text:span></text:span>.</text:p>
        </text:list-item>
      </text:list>
      <text:h text:style-name="Heading_20_2" text:outline-level="2"><text:bookmark-start text:name="__RefHeading___NoTitle_29"/><text:bookmark-start text:name="section27"/>1948<text:bookmark-end text:name="__RefHeading___NoTitle_29"/><text:bookmark-end text:name="section27"/></text:h>
      <text:list text:style-name="List_20_1" text:continue-numbering="false">
        <text:list-item>
          <text:p text:style-name="LastListParagraph_List_20_1_Content_First"> <text:a xlink:type="simple" xlink:href="https://www.ohchr.org/es/universal-declaration-of-human-rights" text:style-name="Internet_20_link" text:visited-style-name="Visited_20_Internet_20_Link">Declaración universal de los derechos humanos</text:a>. Naciones Unidas. <text:span text:style-name=""><text:span text:style-name="Emphasis">Diciembre 1948</text:span></text:span></text:p>
        </text:list-item>
      </text:list>
      <text:h text:style-name="Heading_20_2" text:outline-level="2"><text:bookmark-start text:name="__RefHeading___NoTitle_30"/><text:bookmark-start text:name="section28"/>1947<text:bookmark-end text:name="__RefHeading___NoTitle_30"/><text:bookmark-end text:name="section28"/></text:h>
      <text:list text:style-name="List_20_1" text:continue-numbering="false">
        <text:list-item>
          <text:p text:style-name="List_20_1_Content_First"> <text:a xlink:type="simple" xlink:href="https://www.unav.edu/web/unidad-de-humanidades-y-etica-medica/material-de-bioetica/el-codigo-de-nuremberg" text:style-name="Internet_20_link" text:visited-style-name="Visited_20_Internet_20_Link">https://www.unav.edu/web/unidad-de-humanidades-y-etica-medica/material-de-bioetica/el-codigo-de-nuremberg</text:a>. Tribunal Internacional de Nüremberg. <text:span text:style-name=""><text:span text:style-name="Emphasis">Agosto 1947</text:span></text:span></text:p>
          <text:list text:style-name="List_20_1">
            <text:list-item>
              <text:p text:style-name="List_20_1_Content_Last"> <text:a xlink:type="simple" xlink:href="https://theconversation.com/el-codigo-de-nuremberg-el-amanecer-de-la-bioetica-tras-los-crimenes-del-nazismo-137492" text:style-name="Internet_20_link" text:visited-style-name="Visited_20_Internet_20_Link">El Código de Núremberg: el amanecer de la bioética tras los crímenes del nazismo</text:a>. Francisco López-Muñoz. The conversation. Creative commons. <text:span text:style-name=""><text:span text:style-name="Emphasis">Abril 2020</text:span></text:span></text:p>
            </text:list-item>
          </text:list>
        </text:list-item>
      </text:list>
      <text:h text:style-name="Heading_20_2" text:outline-level="2"><text:bookmark-start text:name="__RefHeading___recursos_31"/><text:bookmark-start text:name="recursos"/>Recursos<text:bookmark-end text:name="__RefHeading___recursos_31"/><text:bookmark-end text:name="recursos"/></text:h>
      <text:list text:style-name="List_20_1" text:continue-numbering="false">
        <text:list-item>
          <text:p text:style-name="List_20_1_Content_First"> <text:a xlink:type="simple" xlink:href="https://berserker.biz/" text:style-name="Internet_20_link" text:visited-style-name="Visited_20_Internet_20_Link">https://berserker.biz/</text:a>.</text:p>
        </text:list-item>
        <text:list-item>
          <text:p text:style-name="List_20_1_Content"> <text:a xlink:type="simple" xlink:href="https://www.bibliotecapleyades.net/" text:style-name="Internet_20_link" text:visited-style-name="Visited_20_Internet_20_Link">https://www.bibliotecapleyades.net/</text:a>.</text:p>
        </text:list-item>
        <text:list-item>
          <text:p text:style-name="List_20_1_Content_Last"> <text:a xlink:type="simple" xlink:href="http://www.whale.to/" text:style-name="Internet_20_link" text:visited-style-name="Visited_20_Internet_20_Link">http://www.whale.to/</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2T16::36:01</meta:creation-date>
    <dc:creator>Generated</dc:creator>
    <dc:date>2026-09-12T16::36:01</dc:date>
    <dc:language>en-US</dc:language>
    <meta:editing-cycles>1</meta:editing-cycles>
    <meta:editing-duration>PT0S</meta:editing-duration>
    <dc:title>bibliografia:start</dc:title>
  </office:meta>
</office:document-meta>
</file>