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bliografia:rauni-leena-control-mental-por-microondas"/><text:bookmark-start text:name="__RefHeading___control_mental_por_microondasmecanismos_modernos_de_tortura_y_control_eliminar_los_derechos_humanos_y_la_privacidad_1"/><text:bookmark-start text:name="control_mental_por_microondasmecanismos_modernos_de_tortura_y_control_eliminar_los_derechos_humanos_y_la_privacidad"/>CONTROL MENTAL POR MICROONDAS: MECANISMOS MODERNOS DE TORTURA Y CONTROL ELIMINAR LOS DERECHOS HUMANOS Y LA PRIVACIDAD<text:bookmark-end text:name="__RefHeading___control_mental_por_microondasmecanismos_modernos_de_tortura_y_control_eliminar_los_derechos_humanos_y_la_privacidad_1"/><text:bookmark-end text:name="control_mental_por_microondasmecanismos_modernos_de_tortura_y_control_eliminar_los_derechos_humanos_y_la_privacidad"/></text:h>
      <text:p text:style-name="Text_20_body">Dra. Dra. Rauni Leena Kilde. 1999.09.25</text:p>
      <table:table table:style-name="Table_Quotation1">
        <table:table-column/>
        <table:table-row>
          <table:table-cell office:value-type="string" table:style-name="Cell_Quotation1">
            <text:p text:style-name="tablealignleft">Comentarios de Eleanor White</text:p>
            <table:table table:style-name="Table_Quotation2">
              <table:table-column/>
              <table:table-row>
                <table:table-cell office:value-type="string" table:style-name="Cell_Quotation2">
                  <text:p text:style-name="tablealignleft">Dra. Rauni Kilde, ex jefa médica Oficial de Laponia (norte de Finlandia), es uno de nuestros profesionales más valientes seguidores. Recibió un premio de la CAHRA por su aparición en un Vídeo ahora no disponible de Transmedia Productions en Londres, Inglaterra.</text:p>
                </table:table-cell>
              </table:table-row>
            </table:table>
          </table:table-cell>
        </table:table-row>
      </table:table>
      <text:p text:style-name="Text_20_body">Vea el texto de la placa del premio en: lawardlst.htm</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Ella nos ha dado permiso para publicar este artículo, un ejemplo de lo más El apoyo vigoroso que hemos recibido jamás. Agradecemos a la Dra. Kilde muy sinceramente.</text:p>
                </table:table-cell>
              </table:table-row>
            </table:table>
          </table:table-cell>
        </table:table-row>
      </table:table>
      <text:p text:style-name="Text_20_body">HELSINGIN SANOMAT, el periódico más grande de Escandinavia, escribió en el Número del 9 de septiembre de 1999 que la revista Scientific American estima que Después del Milenio, tal vez a TODAS las personas se les implante un “ADN” microchip“.</text:p>
      <text:p text:style-name="Text_20_body">¿Cuántas personas se dan cuenta de lo que realmente significa?  Pérdida total de privacidad y control externo total de las funciones físicas del cuerpo de la persona,
procesos mentales, emocionales y de pensamiento, incluidos los de la persona implantada ¡subconsciente y sueños!  ¡Por el resto de su vida!</text:p>
      <text:p text:style-name="Text_20_body">Suena a ciencia ficción pero es información militar y de inteligencia secreta tecnología de control mental de las agencias, con la que se ha experimentado durante casi medio siglo.  Totalmente sin el conocimiento del general público e incluso la población académica en general.</text:p>
      <text:p text:style-name="Text_20_body">Supercomputadoras en Maryland, Israel y otros lugares con una velocidad de más de 20 MIL MILLONES de bits/seg pueden monitorear a millones de personas simultáneamente.  En
De hecho, toda la población mundial puede ser totalmente controlada por estos interacciones secretas cerebro-computadora, por increíble que suene los desinformados.</text:p>
      <text:p text:style-name="Text_20_body">El pensamiento humano tiene una velocidad de 5.000 bits/seg y todo el mundo lo entiende que nuestro cerebro no puede competir con las supercomputadoras que actúan vía satélites, implantes, instalaciones locales, escalares u otras formas de biotelemetría.</text:p>
      <text:p text:style-name="Text_20_body">Cada cerebro tiene un conjunto único de resonancia/arrastre bioeléctrico características.  Sistemas remotos de monitorización neuronal con supercomputadoras puede enviar mensajes a través del sistema nervioso de una persona implantada y afectar su desempeño de cualquier manera deseada.  Por supuesto que pueden serlo rastreado e identificado en cualquier lugar.</text:p>
      <text:p text:style-name="Text_20_body">La experimentación humana neuroelectromagnética involuntaria ha estado en marcha continuó con la llamada “población vulnerable” durante unos 50 años, en el nombre de “ciencia” o “seguridad nacional” en las peores pruebas de tipo nazi, contrario a todos los derechos humanos.  Tortura física y psicológica de Las víctimas del control mental hoy en día son como las peores películas de terror.  Sólo, a diferencia de las películas de terror, es cierto.</text:p>
      <text:p text:style-name="Text_20_body">Esto sucede hoy en día en Estados Unidos, Japón y Europa.  Con pocas excepciones, Los medios de comunicación suprimen toda información sobre todo el tema.</text:p>
      <text:p text:style-name="Text_20_body">La tecnología de control mental en EE. UU. está clasificada como “no letal” armamento.  El nombre es totalmente engañoso porque la tecnología utilizada Es letal, pero la muerte llega lentamente en forma de enfermedades “normales”, como cáncer, leucemia, ataques cardíacos, enfermedad de Alzheimer con pérdida de primero la memoria a corto plazo.  No es de extrañar que estas enfermedades hayan aumentado en todo el mundo.</text:p>
      <text:p text:style-name="Text_20_body">Cuando se utilizan campos electromagnéticos, extra bajos (ELF) y ultra bajos Frecuencias (ULF) y microondas dirigidas deliberadamente a determinados individuos individuos, grupos e incluso la población en general que causan enfermedades, La desorientación, el caos y el dolor físico y emocional irrumpen en la conciencia de la población en general, una protesta pública es inevitable.</text:p>
      <table:table table:style-name="Table_Quotation1">
        <table:table-column/>
        <table:table-row>
          <table:table-cell office:value-type="string" table:style-name="Cell_Quotation1">
            <text:p text:style-name="tablealignleft">[Comentario de Eleanor White:</text:p>
            <table:table table:style-name="Table_Quotation2">
              <table:table-column/>
              <table:table-row>
                <table:table-cell office:value-type="string" table:style-name="Cell_Quotation2">
                  <text:p text:style-name="tablealignleft">las frecuencias ELF/ULF por sí solas no pueden estar enfocados y son prácticamente imposibles de transmitir de la forma habitual forma de transmisiones de radio.  ELF/ULF no puede transmitir voz.<text:line-break/><text:line-break/>Sin embargo, ELF/ULF PUEDE transportarse en señales portadoras de radio y ultrasonido y son eficaces en cosas como establecer un objetivo para ser  más receptivos para hipnosis, forzar a un objetivo a no poder dormir y forzar a un objetivo quedarse dormido durante el día.  Esto es como el proceso inverso de lectura la actividad eléctrica natural ELF/ULF del cerebro mediante biorretroalimentación.]</text:p>
                </table:table-cell>
              </table:table-row>
            </table:table>
          </table:table-cell>
        </table:table-row>
      </table:table>
      <text:p text:style-name="Text_20_body">¿quién está detrás de un siniestro plan para microchipar, controlar y torturar el ¿población general?</text:p>
      <table:table table:style-name="Table_Quotation1">
        <table:table-column/>
        <table:table-row>
          <table:table-cell office:value-type="string" table:style-name="Cell_Quotation1">
            <text:p text:style-name="tablealignleft">[Comentario de Eleanor White:</text:p>
            <table:table table:style-name="Table_Quotation2">
              <table:table-column/>
              <table:table-row>
                <table:table-cell office:value-type="string" table:style-name="Cell_Quotation2">
                  <text:p text:style-name="tablealignleft">Los informes de personas sometidas a experimentación neuroelectromagnética demuestran que no todos tienen implantes.<text:line-break/><text:line-break/>El hecho de que las pocas víctimas a las que se les han extraído los implantes no puedan recuperarlos indica que alguien tiene un gran interés en controlar el uso de implantes encubiertos e impedir la divulgación de esta práctica.]</text:p>
                </table:table-cell>
              </table:table-row>
            </table:table>
          </table:table-cell>
        </table:table-row>
      </table:table>
      <text:p text:style-name="Text_20_body">La Oficina de Patentes de EE. UU. ha concedido patentes para fines de monitorización y alteración mental.</text:p>
      <text:p text:style-name="Text_20_body">Entre ellas se incluyen aparatos y métodos para monitorizar y alterar remotamente las ondas cerebrales, métodos para inducir estados de conciencia mentales, emocionales y físicos en seres humanos, y métodos y aparatos para alcanzar estados de conciencia deseados.</text:p>
      <text:p text:style-name="Text_20_body">People who have been implanted, involuntarily or through deception voluntarily have become bilogical robots and guinea pigs for this activity under the guise of national security.</text:p>
      <text:p text:style-name="Text_20_body">Las personas a las que se les han implantado dispositivos, ya sea involuntariamente o mediante engaño, se han convertido en robots biológicos y conejillos de indias para esta actividad, todo ello bajo el pretexto de la seguridad nacional.</text:p>
      <text:p text:style-name="Text_20_body">Las verdaderas consecuencias de la implantación de microchips (o, con la tecnología oculta actual, el uso exclusivo de radiación de microondas para el control mental) permanecen totalmente ocultas al público. ¿Cuántos conocen los peligros reales de las microondas transmitidas por los teléfonos móviles?</text:p>
      <text:p text:style-name="Text_20_body">¿Cuántos creen en la desinformación de que la radiación de microondas no causa problemas de salud? Los problemas económicos de la industria de la telefonía móvil son enormes. Por lo tanto, los problemas de salud se ignoran deliberadamente.</text:p>
      <text:p text:style-name="Text_20_body">Sin embargo, lo mismo es inevitable en el futuro, al igual que con la industria tabacalera. Cuando la compensación económica por los daños a la salud sea lo suficientemente alta, como en la industria tabacalera, se admitirán los riesgos para la salud y los consumidores serán responsables de sus enfermedades relacionadas con el tabaco.</text:p>
      <text:p text:style-name="Text_20_body">Hoy en día, cerca del 50% de los finlandeses, suecos y noruegos ya usan teléfonos móviles, especialmente la población joven.</text:p>
      <text:p text:style-name="Text_20_body">El uso de teléfonos móviles para el control mental fue una idea brillante. Las agencias militares y policiales pueden rastrear a cada usuario, influir en sus pensamientos mediante microondas, provocar que personas sanas oigan voces en su cabeza y, si es necesario, quemarles el cerebro en un segundo aumentando la corriente 20.000 veces.</text:p>
      <text:p text:style-name="Text_20_body">Eso probablemente le ocurrió al líder checheno, el general Dudayev, quien murió hablando por teléfono móvil..</text:p>
      <text:p text:style-name="Text_20_body">El calentamiento de los tejidos a la velocidad de la luz es un efecto conocido de las armas de microondas de alta potencia y de pulsos electromagnéticos.</text:p>
      <text:p text:style-name="Text_20_body">Según estudios de la Marina, también provocan fatiga, depresión, insomnio, agresividad, pérdida de memoria a corto y largo plazo, estados catatónicos breves, cataratas, leucemia, cáncer, infartos, tumores cerebrales, entre otros.</text:p>
      <text:p text:style-name="Text_20_body">También se ha demostrado la alteración del comportamiento y las actitudes.</text:p>
      <text:p text:style-name="Text_20_body">El Dr. Ross Adey descubrió que, utilizando una intensidad de 0,75 milivatios por centímetro cuadrado de microondas moduladas por pulsos a una frecuencia de 450 MHz, ¡es posible controlar TODOS los aspectos del comportamiento humano!</text:p>
      <text:p text:style-name="Text_20_body">La radiación de microondas excita el enlace de hidrógeno en las células y puede interferir con la meiosis, lo que provoca tumores.</text:p>
      <text:p text:style-name="Text_20_body">Todas nuestras emociones, estados de ánimo y pensamientos tienen una frecuencia cerebral específica que ha sido catalogada. Si estos registros caen en manos equivocadas, nuestro comportamiento y actitudes pueden ser manipulados por personas cuyos principios éticos y morales no velan por nuestro bienestar.</text:p>
      <text:p text:style-name="Text_20_body">Tanto las agencias militares como las de inteligencia han sido infiltradas por este tipo de individuos. El director del Servicio Secreto Suizo tuvo que dimitir en septiembre de 1999 debido a la implicación de su agencia en el tráfico ilegal de armas y a un plan para crear una organización dentro del Servicio Secreto legal.</text:p>
      <text:p text:style-name="Text_20_body">Esta organización, infiltrada globalmente, lleva a cabo actividades encubiertas en todos los principales servicios de inteligencia del mundo, colaborando con la mafia y terroristas. Ha reclutado a personas de todas las instituciones gubernamentales importantes, tanto estatales como locales.</text:p>
      <text:p text:style-name="Text_20_body">Posee tecnología de la Guerra de las Galaxias que utiliza contra poblaciones militares y civiles, alegando que se trata de armamento “no letal”.</text:p>
      <text:p text:style-name="Text_20_body">Personas marginadas, desempleados, exconvictos, pacientes psiquiátricos ambulatorios, estudiantes y huérfanos son entrenados por esta organización para acosar, seguir y torturar a personas inocentes que, por cualquier motivo, han sido incluidas en su lista negra. ¡Ya están presentes en todos los bloques de apartamentos!</text:p>
      <table:table table:style-name="Table_Quotation1">
        <table:table-column/>
        <table:table-row>
          <table:table-cell office:value-type="string" table:style-name="Cell_Quotation1">
            <text:p text:style-name="tablealignleft">[Comentario de Eleanor White:</text:p>
            <table:table table:style-name="Table_Quotation2">
              <table:table-column/>
              <table:table-row>
                <table:table-cell office:value-type="string" table:style-name="Cell_Quotation2">
                  <text:p text:style-name="tablealignleft">Este sistema de codificación por colores, similar al de las pandillas, no se reporta en todas las áreas. La experiencia del Dr. Kilde se limita al norte de Europa.]</text:p>
                </table:table-cell>
              </table:table-row>
            </table:table>
          </table:table-cell>
        </table:table-row>
      </table:table>
      <text:p text:style-name="Text_20_body">El engaño es el nombre del juego, por lo que a los reclutas se les dice que es falso y siniestro
Historias de sus víctimas para mantenerlas motivadas.  Tienen un ejército
ordenar y ser recompensados por sus malas acciones, que incluyen el satanismo,
y símbolos y colores amarillo-naranja-negro.  Sin embargo, los nuevos reclutas deben hacerlo
visten de rosa, y la élite más alta viste corbatas amarillas con trajes oscuros.</text:p>
      <text:p text:style-name="Text_20_body">Incluso rayas amarillas o naranjas en sus corbatas pueden indicar su reclutamiento
así como camisas amarillas u otros objetos de ese color para señalización.</text:p>
      <text:p text:style-name="Text_20_body">Demasiados líderes mundiales encajan en esta señalización.  Sin embargo, es bastante
Es posible que solo se utilicen como frentes para esta organización global sin
cualquier conocimiento de su actividad criminal en el campo contra inocentes
gente.  También se infiltran los medios de comunicación y la gran industria.</text:p>
      <text:p text:style-name="Text_20_body">¿Quiénes son los objetivos?  La experimentación con soldados y prisioneros puede
continuar, así como niños discapacitados, enfermos mentales, homosexuales y
mujeres solteras.  Todavía son conejillos de indias experimentales para electrónica y
guerra química.  Pero hoy CUALQUIERA puede convertirse en un objetivo, incluso aquellos que
inventó el sistema.</text:p>
      <text:p text:style-name="Text_20_body">Investigadores que se enteran de esta radiación secreta de la población
convertirse ellos mismos en objetivos.</text:p>
      <text:p text:style-name="Text_20_body">Estados Unidos El Senado discutió el tema el 22 de enero de 1997.  Estados Unidos Aire
Los aviones “Commando Solo” de la Fuerza se han utilizado para enviar radio subliminal
mensajes de frecuencia para manipular incluso las mentes de naciones extranjeras
sus elecciones.   Haití y Bosnia son un par de ejemplos recientes.</text:p>
      <text:p text:style-name="Text_20_body">En julio de 1994, Estados Unidos El Departamento de Defensa propuso el uso de “no-
armas “letales” contra cualquiera que participe en actividades a las que el Departamento de Defensa se oponga.  Así
opiniones políticas opuestas, competidores económicos, individuos contraculturales
y así sucesivamente pueden ser transmitidos a la enfermedad o a la muerte.</text:p>
      <text:p text:style-name="Text_20_body">Manual estadístico de diagnóstico psiquiátrico (DSM) para trastornos mentales
Ha sido una brillante operación de encubrimiento en 18 idiomas para ocultar el
Atrocidades de las acciones de las agencias militares y de inteligencia hacia sus
objetivos.  EL MANUAL ENUMERA TODAS LAS ACCIONES DE CONTROL MENTAL COMO SIGNOS DE PARANOIA
ESQUIZOFRENIA.</text:p>
      <text:p text:style-name="Text_20_body">Si un objetivo está bajo vigilancia con tecnología moderna vía televisión, radio,
teléfono, altavoces, láseres, microondas, envenenado con alteración mental
drogas a través de conductos de aire, que producen olores familiares que causan dolor de cabeza y náuseas
y así sucesivamente, si afirma que su ropa está envenenada, su comida o el agua del grifo
además, todas las facultades de medicina enseñan a sus alumnos que la persona lo es
paranoico, ESPECIALMENTE si cree que las agencias de inteligencia están detrás de esto
todos.</text:p>
      <text:p text:style-name="Text_20_body">Nunca se le dice a la profesión médica que estas son acciones rutinarias en todas partes
el mundo por las agencias de inteligencia contra sus objetivos.  Así, las víctimas de
El control mental se considera falsamente una enfermedad mental y no recibe ayuda ya que
No se les cree y su sufrimiento se duplica por los ignorantes profesionales de la salud
iónicos.</text:p>
      <text:p text:style-name="Text_20_body">Los abusos de poder poco éticos por parte de los responsables biomédicos
La telemetría es incomprensible para la gente normal.</text:p>
      <text:p text:style-name="Text_20_body">El objetivo del control mental es programar a un individuo para que lleve a cabo cualquier
misión de espionaje o asesinato incluso contra su voluntad y su identidad
preservar el instinto y controlar el comportamiento y el pensamiento absolutos
Patrones del individuo.  El propósito del control mental es interrumpir
memoria, desacreditar a las personas mediante un comportamiento aberrante, para volverlas locas
o suicidarse o asesinar.</text:p>
      <text:p text:style-name="Text_20_body">¿cómo es posible que esta tecnología no sea detenida por altos cargos políticos
¿autoridades?  Ellos mismos también serán objetivos algún día, un hecho que
no siempre me he dado cuenta.  ¿Cuánto están involucrados?</text:p>
      <text:p text:style-name="Text_20_body">Este año el Parlamento Europeo de 1999 en “Resolución sobre Medio Ambiente,
Seguridad y política exterior”, en los párrafos 23, 24 y 27 se pide
Tecnología de armas “no letales” y desarrollo de nuevas estrategias armamentísticas
estar cubiertos y regulados por convenios internacionales.</text:p>
      <text:p text:style-name="Text_20_body">Además, pide una convención internacional que introduzca una PROHIBICIÓN GLOBAL
todos los desarrollos y despliegues de armas que puedan permitir CUALQUIER FORMA DE
MANIPULACIÓN DE SERES HUMANOS.</text:p>
      <text:p text:style-name="Text_20_body">El Proyecto HAARP en Alaska es una preocupación mundial y exige que sea legal
Implicaciones ecológicas y éticas que serán examinadas por un organismo internacional
organismo independiente antes de realizar más investigaciones y pruebas.</text:p>
      <text:p text:style-name="Text_20_body">Es posible que Estados Unidos ignore esas resoluciones.  Los peligros de
Las armas de control mental no letales ya fueron reveladas en una reunión de expertos
del Comité Internacional de la Cruz Roja en Ginebra, en julio de 1994.</text:p>
      <text:p text:style-name="Text_20_body">Sólo aumentó la conciencia pública sobre los implantes de microchips, sus espantosos
consecuencias para la privacidad al influir en los pensamientos y
acciones, provocando que las personas se conviertan en robots biológicos con efectos físicos y
El dolor emocional cuando el técnico de supercomputadoras así lo desea, es suficiente
razón para negarse a introducir el chip en su cuerpo por cualquier motivo.</text:p>
      <text:p text:style-name="Text_20_body">Es la mayor amenaza para la humanidad y el plan más siniestro para esclavizar
la raza humana para siempre.</text:p>
      <text:p text:style-name="Text_20_body">Si tienes la opción y quieres seguir siendo un ser humano normal con privacidad,
No le implanten a sus hijos ni a usted mismo un microchip de ADN.
De lo contrario, su visión, oído, sensación, pensamientos, sueños y subconsciente
Será influenciado por un extraño, que no tiene sus mejores intereses
en mente.</text:p>
      <text:p text:style-name="Text_20_body">EL CONTROL MENTAL POR MICROONDAS CON ARMAS “NO LETALES” ES EL MAYOR DELITO EN
LA HISTORIA DE LA HUMANIDAD CONTRA LA POBLACIÓN DEL PLANETA TIERRA.  DEBE SER
DETENIDO POR TODOS LOS PUEBLOS DE ESTE MUNDO.</text:p>
      <text:p text:style-name="Text_20_body">Dra. Rauni Kilde</text:p>
      <text:p text:style-name="Text_20_body">Lectura recomendada: Controladores mentales, Dr. Armen Victorian, 1999, UKMind Control, World Control, Jim Keith, 1997, USAMicrowave Mind Control, Tim Rifat, La campaña de la verdad,</text:p>
      <text:p text:style-name="Preformatted_20_Text">invierno de 1998, Reino Uni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08::59:49</meta:creation-date>
    <dc:creator>Generated</dc:creator>
    <dc:date>2026-08-23T08::59:49</dc:date>
    <dc:language>en-US</dc:language>
    <meta:editing-cycles>1</meta:editing-cycles>
    <meta:editing-duration>PT0S</meta:editing-duration>
    <dc:title>bibliografia:rauni-leena-control-mental-por-microondas</dc:title>
  </office:meta>
</office:document-meta>
</file>