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ibliografia:lswhittaker-monitoreo-neuronal-remoto-como-espian-tus-pensamientos"/><text:bookmark-start text:name="__RefHeading___monitoreo_neuronal_remotocomo_espian_tus_pensamientos_1"/><text:bookmark-start text:name="monitoreo_neuronal_remotocomo_espian_tus_pensamientos"/>Monitoreo neuronal remoto: cómo espían tus pensamientos<text:bookmark-end text:name="__RefHeading___monitoreo_neuronal_remotocomo_espian_tus_pensamientos_1"/><text:bookmark-end text:name="monitoreo_neuronal_remotocomo_espian_tus_pensamientos"/></text:h>
      <text:p text:style-name="Text_20_body">Por Liam S. Whittaker-14 de abril de 2015</text:p>
      <text:p text:style-name="Text_20_body">¿Cuántas veces tuviste pensamientos que nunca quisiste compartir con nadie y te preocupaste constantemente al pensar que alguien alguna vez se enterara de estos pensamientos?</text:p>
      <text:p text:style-name="Text_20_body">Todos hemos pasado por este proceso, y las nuevas y mejoradas tecnologías que se están desarrollando en todo el mundo, supuestamente para lidiar con el crimen y el terrorismo, y que inadvertidamente interfieren en la privacidad de uno, probablemente deberían llevarnos a todos al borde de la paranoia.</text:p>
      <text:p text:style-name="Text_20_body">Estas tecnologías están financiadas por gobiernos del más alto nivel y algunos de los países involucrados incluyen Estados Unidos, Reino Unido, España, Alemania y Francia.</text:p>
      <text:p text:style-name="Text_20_body">Recientemente, la infame Agencia de Seguridad Nacional (NSA) de Estados Unidos ha desarrollado un método muy eficaz <text:a xlink:type="simple" xlink:href="https://web.archive.org/web/20161219100204/http://csglobe.com/brave-mad-world-the-control-of-mind-and-body" text:style-name="Internet_20_link" text:visited-style-name="Visited_20_Internet_20_Link">para controlar el cerebro humano.</text:a></text:p>
      <text:p text:style-name="Text_20_body">Esta tecnología se llama <text:a xlink:type="simple" xlink:href="https://web.archive.org/web/20161105082734/http://csglobe.com/remote-mind-control-technology/" text:style-name="Internet_20_link" text:visited-style-name="Visited_20_Internet_20_Link">Monitoreo Neural Remoto (RNM)</text:a> y se espera que revolucione la detección e investigación de delitos.</text:p>
      <text:p text:style-name="Text_20_body"><text:a xlink:type="simple" xlink:href="https://www.youtube.com/watch?v=KfWgPRHrxds" text:style-name="Internet_20_link" text:visited-style-name="Visited_20_Internet_20_Link">https://www.youtube.com/watch?v=KfWgPRHrxds</text:a></text:p>
      <text:p text:style-name="Text_20_body">RNM. funciona de forma remota (¿alguna vez te has preguntado por qué todos nos hemos visto obligados implacablemente a utilizar sistemas inalámbricos?) controlar el cerebro con el objetivo de detectar cualquier pensamiento criminal que tenga lugar dentro de la mente de un posible culpable. Pregunta inevitable: ¿Cómo se puede aislar un pensamiento criminal si no se tiene una medida comparativa de pensamientos no criminales?</text:p>
      <text:p text:style-name="Text_20_body">Este compromiso se basa en dos principios:</text:p>
      <text:p text:style-name="Text_20_body">Los estudios de investigación han demostrado que el intelecto humanoide piensa a una velocidad de unos 5 kilobits por segundo y, por tanto, no tiene la capacidad de competir con los superordenadores que actúan a través de satélites, implantes y biotelemetría.
El cerebro humano tiene un conjunto característico de estructura de resonancia bioeléctrica. Mediante el uso de supercomputadoras, el RNM El sistema puede concentrarse en ello y enviar mensajes a través del sistema nervioso de un individuo integrado para afectar su desempeño de la manera preferida.
Todo el sistema se ha desarrollado después de unos 50 años (!) de experimentaciones neuroelectromagnéticas humanas, que se afirma que son involuntarias, pero no hay evidencia que respalde esta afirmación. Según muchos científicos involucrados en este programa (sus nombres no se revelan por razones obvias), dentro de unos años se espera que microchips de ADN, bajo la apariencia de avances médicos que se presentarán para lanzar los procesos de cura de enfermedades con rapidez y eficiencia, se implanten en el cerebro humanoide, lo que lo haría inherentemente controlable. RNM. tendrá entonces la capacidad de leer y gobernar los procedimientos mentales emocionales de una persona junto con lo involuntario y las visiones.</text:p>
      <text:p text:style-name="Text_20_body">En la actualidad, en todo el mundo, las supercomputadoras observan a millones de personas al mismo tiempo, a una velocidad de 20 terabits por segundo, especialmente en países como Estados Unidos, Japón, Israel y varios países europeos. Supuestamente un programa similar está en marcha en Rusia.</text:p>
      <text:p text:style-name="Text_20_body">¿cómo funciona RNM. ¿trabajar? Emplea un conjunto de programas que funcionan en diferentes niveles, como: </text:p>
      <text:p text:style-name="Text_20_body">El sistema de inteligencia de señales que aplica frecuencias electromagnéticas (EMF) para excitar el cerebro para el sistema y el enlace cerebral electrónico (EBL).
El sistema de estimulación cerebral que ha sido planeado como inteligencia de emisión de partículas, lo que significa recibir información de ondas electromagnéticas creadas involuntariamente en el medio ambiente. Sin embargo, no está relacionado con la radiactividad o la detonación nuclear.
Las máquinas de grabación que cuentan con equipos electrónicos para examinar la acción eléctrica en seres humanos desde lejos. Este gráfico cerebral generado por computadora siempre puede registrar todos los eventos eléctricos en el cerebro.
El sistema de ayuda a la grabación descifra mapas cerebrales individuales por motivos de seguridad.
La tecnología subyacente de este sistema tiene en cuenta que la actividad eléctrica en el centro del habla del cerebro puede traducirse en pensamientos verbales del sujeto. RNM. puede enviar señales cifradas a la corteza auditiva del cerebro eludiendo directamente el oído. Esta codificación ayuda a detectar la comunicación de audio. También puede realizar un mapeo eléctrico de la actividad del cerebro desde el centro visual, lo que se logra evitando los ojos y los nervios ópticos, proyectando en consecuencia imágenes de la mente del sujeto en una pantalla de video. Con esta memoria visual y auditiva se pueden visualizar y analizar ambas.</text:p>
      <text:p text:style-name="Text_20_body">La maquinaria involucrada puede, de forma remota y no invasiva, detectar información decodificando digitalmente los potenciales evocados en emisiones electromagnéticas de 30-50 Hz y 5 mW del cerebro. Los potenciales evocados se denominan picos y patrones creados por los nervios, ya que producen un patrón eléctrico cambiante con una inestabilidad magnética en constante cambio, que luego genera una cantidad constante de ondas electromagnéticas. Lo interesante de esto es que todo el ejercicio se realiza sin ningún contacto físico con el sujeto.</text:p>
      <text:p text:style-name="Text_20_body">Las emisiones de EMF pueden decodificarse en pensamientos actuales y percepción audiovisual, en el sentido del sujeto. Envía cifras complicadas y señales de pulsos electromagnéticos para activar potenciales evocados dentro de la mente, generando en consecuencia información sonora y visual en los circuitos neuronales. Con sus conjuntos de comunicación oral, auditiva y visual, RNM permite una conexión audiovisual integral mente a mente o una asociación mente a computadora.</text:p>
      <text:p text:style-name="Text_20_body">El mecanismo necesita descifrar la frecuencia de resonancia de cada sitio específico para modular la entrada de información en esa ubicación específica del cerebro.</text:p>
      <text:p text:style-name="Text_20_body">Ver también:  <text:a xlink:type="simple" xlink:href="https://wiki.cibertortura.eu/doku.php?id=bibliografia:control-mental-101-conceptos-basicos" text:style-name="Internet_20_link" text:visited-style-name="Visited_20_Internet_20_Link">Control mental 101: conceptos básicos</text:a></text:p>
      <text:p text:style-name="Text_20_body">Además, RNM. Puede detectar audio a través de microondas y se caracteriza por la transmisión de directivas precisas al subconsciente, produciendo trastornos visuales, ilusiones e instilación de palabras y números en el cerebro a través de ondas de radiación.</text:p>
      <text:p text:style-name="Text_20_body">Con todos los beneficios que se dan por rastrear las actividades ilegales y traidoras, hay muchas alarmas y peligros que están siendo señalados por defensores de los derechos humanos y científicos. Las agencias de derechos humanos, en todo el mundo, han criticado el sistema como una afrenta a los derechos humanos básicos porque viola la privacidad y la dignidad de consideraciones y acontecimientos de la vida.</text:p>
      <text:p text:style-name="Text_20_body">Varios países se han opuesto y se refieren a ello como una ofensa a sus derechos humanos y civiles. Junto con otras preocupaciones biológicas expresadas por los científicos, RNM. Sigue siendo una tecnología controvertida, que se utiliza en muchos países para el mantenimiento de la seguridad y la vigilancia.</text:p>
      <text:h text:style-name="Heading_20_1" text:outline-level="1"><text:bookmark-start text:name="__RefHeading___referencias_2"/><text:bookmark-start text:name="referencias"/>Referencias<text:bookmark-end text:name="__RefHeading___referencias_2"/><text:bookmark-end text:name="referencias"/></text:h>
      <text:list text:style-name="List_20_1" text:continue-numbering="false">
        <text:list-item>
          <text:p text:style-name="List_20_1_Content_First"> Roberto C. Gunn, PhD, Arbor, Michigan, psicólogo clínico de la NSA actualmente acusado de violaciones de los derechos humanos y constitucionales de Mind Control. Extractos del pasaje de la declaración jurada de la acusación.</text:p>
        </text:list-item>
        <text:list-item>
          <text:p text:style-name="List_20_1_Content"> Documentos desclasificados por la NSA del proyecto MKULTRA</text:p>
        </text:list-item>
        <text:list-item>
          <text:p text:style-name="List_20_1_Content"> RG Patente Malech n.° 3951134 “Aparato y <text:a xlink:type="simple" xlink:href="https://wiki.cibertortura.eu/doku.php?id=patentes:us3951134" text:style-name="Internet_20_link" text:visited-style-name="Visited_20_Internet_20_Link">método para monitorear y alterar de forma remota las ondas cerebrales</text:a>” otorgada por la USPTO el 20/4/76</text:p>
        </text:list-item>
        <text:list-item>
          <text:p text:style-name="List_20_1_Content_Last"> <text:a xlink:type="simple" xlink:href="https://web.archive.org/web/20161219100204/http://csglobe.com/remote-neural-monitoring-how-they-spy-on-your-thoughts" text:style-name="Internet_20_link" text:visited-style-name="Visited_20_Internet_20_Link">https://web.archive.org/web/20161219100204/http://csglobe.com/remote-neural-monitoring-how-they-spy-on-your-thought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0::06:39</meta:creation-date>
    <dc:creator>Generated</dc:creator>
    <dc:date>2026-08-24T00::06:39</dc:date>
    <dc:language>en-US</dc:language>
    <meta:editing-cycles>1</meta:editing-cycles>
    <meta:editing-duration>PT0S</meta:editing-duration>
    <dc:title>bibliografia:lswhittaker-monitoreo-neuronal-remoto-como-espian-tus-pensamientos</dc:title>
  </office:meta>
</office:document-meta>
</file>