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bliografia:ewhite-donde-estamos"/><text:bookmark-start text:name="__RefHeading___donde_estamos_1"/><text:bookmark-start text:name="donde_estamos"/>¿Dónde estamos?<text:bookmark-end text:name="__RefHeading___donde_estamos_1"/><text:bookmark-end text:name="donde_estamos"/></text:h>
      <text:p text:style-name="Text_20_body">2015.09.29. Mind Control Yahoo Group.</text:p>
      <text:p text:style-name="Text_20_body">Un joven objetivo que buscaba orientación le preguntó a Eleanor White: ¿Cómo saben los acosadores a dónde vamos y, a menudo, están allí delante de nosotros? Esta pregunta la hizo una persona llamada Marcelle. Luego, el moderador del grupo, llamado anónimamente “Dymphna”, solicitó a Eleanor White que respondiera esta pregunta  Parece que le envió un correo electrónico a Eleanor White.</text:p>
      <text:p text:style-name="Preformatted_20_Text">ASUNTO: Re: Dónde estamos. <text:line-break/>De: “Dymphna Faction XIII Dymphna13@aol.com [mcforums]”<text:line-break/>Fecha de envío: martes 29 de septiembre de 2015 16:22:32 -0700<text:line-break/>Dymphna le pregunta a Eleanor White por correo electrónico…<text:line-break/>“Por favor explique cómo un satélite es capaz de hacer esta afirmación.”<text:line-break/>¿eleanor?<text:s text:c="2"/>¿tus pensamientos?</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MI PREFACIO PARA ESTE BLOG</text:span></text:p><text:p text:style-name="Text_20_body">Como la mayoría de la gente conoce y conoce la tecnología psicofísica, esto se puede hacer y se está haciendo mediante sistemas y dispositivos patentados de lectura del pensamiento. Lo que fue sorprendente mientras seguía este blog fue que unos días antes, un miembro del grupo   publicó previamente en este foro el siguiente enlace, “Cómo espían tus pensamientos”.  Estaba relacionado exactamente con este mismo tema y con el acuerdo de los miembros de incluir a Eleanor White como capacidad.  Comencé a preguntarme si algo más estaba sucediendo detrás de escena, como el posible hackeo de Eleanor White basado en la respuesta a esta pregunta, o si en realidad era un esfuerzo inteligente para controlar la información pública sobre el uso pleno de la tecnología invasiva de la mente en la actualidad.</text:p><text:p text:style-name="Text_20_body">ENLACE DETALLADO
<text:a xlink:type="simple" xlink:href="https://web.archive.org/web/20161219100204/http://csglobe.com/remote-neural-monitoring-how-they-spy-on-your-thoughts" text:style-name="Internet_20_link" text:visited-style-name="Visited_20_Internet_20_Link">https://web.archive.org/web/20161219100204/http://csglobe.com/remote-neural-monitoring-how-they-spy-on-your-thoughts</text:a></text:p></table:table-cell></table:table-row></table:table></draw:text-box></draw:frame></text:p>
      <text:p text:style-name="Text_20_body"><text:a xlink:type="simple" xlink:href="http://csglobe.com/remote-neural-monitoring-how-they-spy-on-your-thoughts/" text:style-name="Internet_20_link" text:visited-style-name="Visited_20_Internet_20_Link">http://csglobe.com/remote-neural-monitoring-how-they-spy-on-your-thoughts/</text:a></text:p>
      <text:h text:style-name="Heading_20_2" text:outline-level="2"><text:bookmark-start text:name="__RefHeading___fuente_2"/><text:bookmark-start text:name="fuente"/>Fuente<text:bookmark-end text:name="__RefHeading___fuente_2"/><text:bookmark-end text:name="fuente"/></text:h>
      <text:p text:style-name="Text_20_body"><text:a xlink:type="simple" xlink:href="https://youarenotmybigbrother.blog/2015/10/05/the-mind-control-forum-yahoo-group-eleanor-white/" text:style-name="Internet_20_link" text:visited-style-name="Visited_20_Internet_20_Link">https://youarenotmybigbrother.blog/2015/10/05/the-mind-control-forum-yahoo-group-eleanor-wh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3::46:19</meta:creation-date>
    <dc:creator>Generated</dc:creator>
    <dc:date>2026-08-15T03::46:19</dc:date>
    <dc:language>en-US</dc:language>
    <meta:editing-cycles>1</meta:editing-cycles>
    <meta:editing-duration>PT0S</meta:editing-duration>
    <dc:title>bibliografia:ewhite-donde-estamos</dc:title>
  </office:meta>
</office:document-meta>
</file>