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s://web.archive.org/web/20170114083055/http://csglobe.com/mind-control-101-the-basics/" text:style-name="Internet_20_link" text:visited-style-name="Visited_20_Internet_20_Link">https://web.archive.org/web/20170114083055/http://csglobe.com/mind-control-101-the-basics/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8T08::56:33</meta:creation-date>
    <dc:creator>Generated</dc:creator>
    <dc:date>2026-08-18T08::56:33</dc:date>
    <dc:language>en-US</dc:language>
    <meta:editing-cycles>1</meta:editing-cycles>
    <meta:editing-duration>PT0S</meta:editing-duration>
    <dc:title>bibliografia:control-mental-101-conceptos-basicos</dc:title>
  </office:meta>
</office:document-meta>
</file>