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rrie_trower"/><text:bookmark-start text:name="__RefHeading___barrie_trower_1"/><text:bookmark-start text:name="barrie_trower"/>Barrie Trower<text:bookmark-end text:name="__RefHeading___barrie_trower_1"/><text:bookmark-end text:name="barrie_trower"/></text:h>
      <text:h text:style-name="Heading_20_2" text:outline-level="2"><text:bookmark-start text:name="__RefHeading___youtube_2"/><text:bookmark-start text:name="youtube"/>Youtube<text:bookmark-end text:name="__RefHeading___youtube_2"/><text:bookmark-end text:name="youtube"/></text:h>
      <text:list text:style-name="List_20_1" text:continue-numbering="false">
        <text:list-item>
          <text:p text:style-name="List_20_1_Content_First"> <text:a xlink:type="simple" xlink:href="https://www.youtube.com/watch?v=cpxYuPV10jg" text:style-name="Internet_20_link" text:visited-style-name="Visited_20_Internet_20_Link">https://www.youtube.com/watch?v=cpxYuPV10jg</text:a>. Dr. Barrie Trower – Actualización de realidad de 30 minutos 2012 Microondas, chips, “TETRA”.</text:p>
        </text:list-item>
        <text:list-item>
          <text:p text:style-name="List_20_1_Content"> <text:a xlink:type="simple" xlink:href="https://www.youtube.com/watch?v=gVBhkCvUI4M" text:style-name="Internet_20_link" text:visited-style-name="Visited_20_Internet_20_Link">https://www.youtube.com/watch?v=gVBhkCvUI4M</text:a>. 5G ~ OPINIÓN DEL DR. BARRIE TROWER (EX EXPERTO MILITAR EN ARMAS DE ONDAS ELECTROMAGNÉTICAS) 2018</text:p>
        </text:list-item>
        <text:list-item>
          <text:p text:style-name="List_20_1_Content"> <text:a xlink:type="simple" xlink:href="https://www.youtube.com/watch?v=gkKA1ZljAys" text:style-name="Internet_20_link" text:visited-style-name="Visited_20_Internet_20_Link">https://www.youtube.com/watch?v=gkKA1ZljAys</text:a>. Sarah Jane Smith Interviews Dr Barrie Trower - 9 September 2023</text:p>
        </text:list-item>
        <text:list-item>
          <text:p text:style-name="List_20_1_Content"> <text:a xlink:type="simple" xlink:href="https://www.youtube.com/watch?v=m8tovvrPy9o" text:style-name="Internet_20_link" text:visited-style-name="Visited_20_Internet_20_Link">https://www.youtube.com/watch?v=m8tovvrPy9o</text:a>. Microwaves / Ionizing Radiation / WI-FI Effects -Barrie Trower *Richplanet.net</text:p>
        </text:list-item>
        <text:list-item>
          <text:p text:style-name="List_20_1_Content"> <text:a xlink:type="simple" xlink:href="https://www.youtube.com/watch?v=2pFjB59694o" text:style-name="Internet_20_link" text:visited-style-name="Visited_20_Internet_20_Link">https://www.youtube.com/watch?v=2pFjB59694o</text:a>. Barrie Trower on 5G | The Genocidal Nature of Non-Ionising Radiation</text:p>
        </text:list-item>
        <text:list-item>
          <text:p text:style-name="List_20_1_Content_Last"> <text:a xlink:type="simple" xlink:href="https://www.youtube.com/watch?v=5T3VIjeFizQ" text:style-name="Internet_20_link" text:visited-style-name="Visited_20_Internet_20_Link">https://www.youtube.com/watch?v=5T3VIjeFizQ</text:a>. La cocina de la humanidad ~ Deborah Tavares entrevista al científico Barrie Trow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6::01:25</meta:creation-date>
    <dc:creator>Generated</dc:creator>
    <dc:date>2026-08-11T06::01:25</dc:date>
    <dc:language>en-US</dc:language>
    <meta:editing-cycles>1</meta:editing-cycles>
    <meta:editing-duration>PT0S</meta:editing-duration>
    <dc:title>barrie_trower</dc:title>
  </office:meta>
</office:document-meta>
</file>