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anner"/>&lt;bs-alert type=“info”&gt;
📢 <text:span text:style-name="Strong_20_Emphasis">Última hora:</text:span> ESTAMOS CONTRUYENDO EL WIKI.
&lt;/bs-aler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1::10:57</meta:creation-date>
    <dc:creator>Generated</dc:creator>
    <dc:date>2026-08-09T21::10:57</dc:date>
    <dc:language>en-US</dc:language>
    <meta:editing-cycles>1</meta:editing-cycles>
    <meta:editing-duration>PT0S</meta:editing-duration>
    <dc:title>banner</dc:title>
  </office:meta>
</office:document-meta>
</file>