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rmas-silenciosas_examinando-incidentes-salud-anomalos"/>Audiencia del Subcomité de Contraterrorismo, Aplicación de la Ley e Inteligencia: Armas silenciosas: Examen de incidentes de salud anómalos en el extranjero dirigidos contra estadounidenses en territorio nacional | ID del evento: 117104</text:p>
      <text:h text:style-name="Heading_20_1" text:outline-level="1"><text:bookmark-start text:name="__RefHeading___armas_silenciosasexaminando_incidentes_de_salud_anomalos_en_el_extranjero_dirigidos_contra_esta_1"/><text:bookmark-start text:name="armas_silenciosasexaminando_incidentes_de_salud_anomalos_en_el_extranjero_dirigidos_contra_esta"/>Armas silenciosas: Examinando incidentes de salud anómalos en el extranjero dirigidos contra esta...<text:bookmark-end text:name="__RefHeading___armas_silenciosasexaminando_incidentes_de_salud_anomalos_en_el_extranjero_dirigidos_contra_esta_1"/><text:bookmark-end text:name="armas_silenciosasexaminando_incidentes_de_salud_anomalos_en_el_extranjero_dirigidos_contra_est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0::07:55</meta:creation-date>
    <dc:creator>Generated</dc:creator>
    <dc:date>2026-08-25T10::07:55</dc:date>
    <dc:language>en-US</dc:language>
    <meta:editing-cycles>1</meta:editing-cycles>
    <meta:editing-duration>PT0S</meta:editing-duration>
    <dc:title>armas-silenciosas_examinando-incidentes-salud-anomalos</dc:title>
  </office:meta>
</office:document-meta>
</file>