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172b1e0ac80e7285ac2b58f9843a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60412:start"/><text:bookmark-start text:name="__RefHeading___NoTitle_1"/><text:bookmark-start text:name="section"/>2026.04.12<text:bookmark-end text:name="__RefHeading___NoTitle_1"/><text:bookmark-end text:name="section"/></text:h>
      <text:p text:style-name="Text_20_body"><draw:frame draw:style-name="mediacenter" draw:name="0" text:anchor-type="paragraph" draw:z-index="0" svg:width="24.13cm" style:rel-width="100%" svg:height="29.633333333333cm" style:rel-height="scale"><draw:image xlink:href="Pictures/e0172b1e0ac80e7285ac2b58f9843a66.jpg" xlink:type="simple" xlink:show="embed" xlink:actuate="onLoad"/></draw:frame></text:p>
      <text:p text:style-name="Text_20_body">La ex periodista de la CNN Katherine Pieterse ha denunciado ser objetivo (TI) de sectores militares/inteligencia, siendo atacada remotamente con neuroarmamento y técnicas de disrupción mental y social (sonidos/voces a la cabeza, entre otras), después de su paso por la CNN, denunciando exactamente las mismas técnicas que describimos los demás: Sobre la tortura por absolutamente cualquier acto cotidiano: “He sido electrocutada como no podrías creer durante horas solo por intentar vestirme”. Sobre los ataques y control del sistema nervioso: “No puedo parpadear, tragar o ir al baño por mi cuenta, sin interferencia externa”. Define su situación como un asesinato en curso: “Es un crimen, estoy siendo asesinada” Relata que “me han robado más de 6000 $ este mes” y me han expulsado del apartamento para dejarme en la calle“. Sobre las aberrantes maneras de tortura, comenta que le piden “Que me siente y no me mueva mientras me electrocutan”. Conozco, he sufrido y sufro estas técnicas. En la foto, con la presidenta de la asociación de víctimas belga ICATOR Melanie Vritschan, durante unos días en las que estuvo en Europa (foto de <text:a xlink:type="simple" xlink:href="https://icator.be/news" text:style-name="Internet_20_link" text:visited-style-name="Visited_20_Internet_20_Link">https://icator.be/news</text:a> ). En breve publicaré la transcripción integra de sus videos, para aumentar la visibilidad de detalles concretos, personales, tácticas y ataques específicos en su caso, mas allá de análisis generales, que ya conocemos todos. Leer normalmente lleva mucho menos tiempo que visualizar un video, y además así logramos que lo que testifica quede en registros escritos y por tanto “encontrables” por otros.</text:p>
      <text:p text:style-name="Text_20_body">Mi recopilación de info del caso, que ya va para 10-11 años, de Katie:</text:p>
      <text:p text:style-name="Text_20_body">Hoy es fundamental visibilizar el caso de Katherine “Katie” Pieterse, ex periodista de CNN International en Londres, cuya trayectoria y testimonio actual ejemplifican la brutal transición de una vida profesional exitosa al estado de “Targeted Individual” (TI) o individuo objetivo. Katie, graduada en Comunicaciones y con una carrera que incluyó la producción en programas como *Pinnacle Europe*, describe cómo su vida fue “tomada” en 2016, tras haber regresado a Texas y destacar en el sector corporativo. Su perfil no es el de una persona al margen de la sociedad, sino el de una profesional con una ética inquebrantable que, según sus propias palabras, fue puesta en una “lista” por sectores militares y de inteligencia por “contar la verdad” y negarse a claudicar en sus valores.</text:p>
      <text:p text:style-name="Text_20_body">Este sistema de secuestro moderno no solo utiliza el acoso electrónico y tecnologías de “Voice to Skull” (V2K) (voces y sonidos dirigidos directamente contra la cabeza del sujeto, con intenciones de hostigamiento, acoso, interrogatorios, control mental y más), sino que se manifiesta como una forma de trata de personas de nueva generación. Katie Pieterse es contundente al definirse como una mujer “traficada globalmente para la tortura”, un proceso que incluye temas de humillación y degradación sistemática, donde el objetivo es la anulación total del ser. Según explica en sus recientes intervenciones junto a activistas como Roy Eacups en La Haya, estas tecnologías —que incluyen armas de microondas y neuroarmas— se utilizan para el desarrollo de armamento neurobiológico y el control social. Lo que antes era una vida normal, con amigos y contactos, se ha convertido en una lucha diaria contra la “destrucción”, palabra que ella misma realza para describir el ensañamiento de organizaciones criminales internacionales que operan con métodos parcialmente encubiertos, perfectos para eliminar adversarios tanto en el ámbito estatal como en las “cloacas” del mundo corporativo de las grandes empresas.</text:p>
      <text:p text:style-name="Text_20_body">A pesar de los diez años de tortura y abusos, Katie ha invertido un esfuerzo ingente en la denuncia internacional. Su reciente viaje por Europa la ha llevado a reunirse con figuras clave como Melanie Vritschan, presidenta de ICATOR en Bélgica, y a intentar establecer contacto con Nils Melzer (ex Relator de la ONU para la Tortura) e Interpol. Ha participado como ponente en congresos de Ciencia Forense junto a expertos como el ex MI5 (Inteligencia Militar británica) Barrie Trower, alertando sobre cómo el Síndrome de La Habana y las armas de energía dirigida son herramientas estandarizadas para el crimen organizado. Su testimonio subraya una realidad escalofriante: el uso del cuerpo y la mente humana como campo de pruebas para tecnologías que despojan al individuo de todo derecho legal o humano, convirtiendo la existencia en una forma de esclavitud tecnificada que busca el lucro a través del conocimiento profundo del comportamiento y el cerebro humano bajo coacción extrema, necesario en el estado actual de “carrera armamentística” en el campo de las neuroarmas o de la “guerra cognitiva” o “híbrida”.</text:p>
      <text:p text:style-name="Text_20_body">Puedes seguir su testimonio y la documentación de su caso a través de los siguientes canales oficiales:</text:p>
      <text:list text:style-name="List_20_1" text:continue-numbering="false">
        <text:list-item>
          <text:p text:style-name="List_20_1_Content_First"> <text:a xlink:type="simple" xlink:href="https://x.com/katie_pieterse" text:style-name="Internet_20_link" text:visited-style-name="Visited_20_Internet_20_Link">Perfil en X (Videos y testimonios)</text:a></text:p>
        </text:list-item>
        <text:list-item>
          <text:p text:style-name="List_20_1_Content"> <text:a xlink:type="simple" xlink:href="https://www.youtube.com/channel/UCghNF-rUPEFOSpmRiNXiflA" text:style-name="Internet_20_link" text:visited-style-name="Visited_20_Internet_20_Link">Canal de YouTube (Documentación del acoso electrónico)</text:a></text:p>
        </text:list-item>
        <text:list-item>
          <text:p text:style-name="List_20_1_Content"> <text:a xlink:type="simple" xlink:href="https://icator.be/news/" text:style-name="Internet_20_link" text:visited-style-name="Visited_20_Internet_20_Link">Detalles de su reunión con ICATOR en Bélgica</text:a></text:p>
        </text:list-item>
        <text:list-item>
          <text:p text:style-name="List_20_1_Content"> <text:a xlink:type="simple" xlink:href="https://old.bitchute.com/video/a03U1pbpGTOj/" text:style-name="Internet_20_link" text:visited-style-name="Visited_20_Internet_20_Link">Entrevista en La Haya sobre la comunidad de TI (Septiembre 2024)</text:a></text:p>
        </text:list-item>
        <text:list-item>
          <text:p text:style-name="List_20_1_Content"> <text:a xlink:type="simple" xlink:href="https://old.bitchute.com/video/U2TDVZT68Hgd/" text:style-name="Internet_20_link" text:visited-style-name="Visited_20_Internet_20_Link">Seguimiento de preguntas y respuestas sobre tecnología de acoso</text:a></text:p>
        </text:list-item>
        <text:list-item>
          <text:p text:style-name="List_20_1_Content"> <text:a xlink:type="simple" xlink:href="https://www.globalscientificguild.com/previous-conference/11th-forensic-science/speakers.php" text:style-name="Internet_20_link" text:visited-style-name="Visited_20_Internet_20_Link">Ponencia en el Congreso de Ciencia Forense: “Human Trafficking with Neuroweapons”</text:a>.</text:p>
          <text:list text:style-name="List_20_1">
            <text:list-item>
              <text:p text:style-name="List_20_1_Content_Last"> También participó Barrie Trower con “The world is broken</text:p>
            </text:list-item>
          </text:list>
        </text:list-item>
      </text:list>
      <text:p text:style-name="Text_20_body">Texto de introducción de ella en el congreso de ciencia forense donde charló:</text:p>
      <text:p text:style-name="Text_20_body">Soy Katherine Pieterse, la periodista que ahora es víctima de trata de personas en todo el mundo por defender los derechos humanos. Soy de San Antonio y Boerne, Texas, y he vivido y trabajado en Londres (Inglaterra), Dublín (Irlanda) y Sudáfrica. Comencé mi trayectoria en el periodismo cuando ingresé a la Universidad privada Incarnate Word en 1995. Dos años después, me transferí a Richmond, la American University of London. Me gradué allí en 1999 con una licenciatura en Comunicación, con especialización en Radio/Televisión y Cine.</text:p>
      <text:p text:style-name="Text_20_body">He trabajado para Waterman Productions en la radio KTSA, San Antonio, Texas, y para Zap Productions en la película *Still Breathing*, protagonizada por Brendan Fraser y Joanna Going. Comencé mi carrera como periodista en CNN International Londres, en un programa semanal de televisión llamado *Pinnacle Europe*. Lo disfruté enormemente. Buscábamos lo bueno en los negocios y en los fundadores que comenzaron desde abajo y se convirtieron en los mejores en su campo.</text:p>
      <text:p text:style-name="Text_20_body">También he sido profesora de inglés de secundaria y enseñé en Langley, Slough, Inglaterra, durante casi cinco (5) años. Trabajé para las principales empresas de cuidado de la piel de Suiza, Francia y Reino Unido, entre ellas: La Prairie, Decleor, Chanel, Yves Saint Laurent y Harrods. He viajado por el mundo aprendiendo y escribiendo sobre personas y culturas interesantes, y aprendo mucho de los demás. Eso me hace darme cuenta de cuánta bondad y creatividad hay en el mundo.</text:p>
      <text:p text:style-name="Text_20_body">Regresé a casa, a Texas, y comencé a trabajar en la industria automotriz, rápidamente ascendí hasta la alta dirección y eventualmente me convertí en la #1 Gerente de Equidad (Equity Manager) del país. Me mudé a Bellaire, Houston, Texas, en 2014 y me convertí en un objetivo por ser una mujer inteligente, feliz, honesta, extrovertida y alegre. En 2016, mi vida me fue arrebatada.</text:p>
      <text:p text:style-name="Text_20_body">Siento una pasión enorme por las personas, su bienestar y sus derechos humanos. Mi sistema de creencias personal, altamente ético, es lo que ha provocado que sea vendida en línea a nivel mundial para la trata de personas, específicamente para tortura que incluye temas de humillación y degradación. La trata de personas nos arrebata todos los derechos civiles que tenemos. No tengo ni un solo derecho legal ni otorgado por Dios.</text:p>
      <text:p text:style-name="Text_20_body">Estoy aquí para enseñar a otros a no estereotipar a las víctimas de trata y ayudarles a entender que las Armas de Energía Dirigida, las Neuroarmas, las Ciberarmas y el Síndrome de La Habana son las herramientas más utilizadas por los tratantes y el crimen organizado. Después de 10 años y medio de tortura y abuso, me despierto cada mañana y sigo buscando la bondad en el mundo, y nunca pierdo la esperanza de que derribaré una de las organizaciones criminales internacionales más grandes que se conocen.</text:p>
      <text:p text:style-name="Text_20_body">Incidente, estafa, a Katie en su viaje a Europa, donde fue invitada a reunirse con la Corte Internacional Penal, en la Haya, Bélgica <text:span text:style-name="Strong_20_Emphasis">Una recaudación de fondos de emergencia para Katie Pieterse, quien se encuentra varada en Bélgica.</text:span>
<text:a xlink:type="simple" xlink:href="https://www.facebook.com/TI.Press/posts/an-emergency-fundraiser-for-katie-pieterse-who-is-stranded-in-belgiumsaturday-oc/929280825912889/" text:style-name="Internet_20_link" text:visited-style-name="Visited_20_Internet_20_Link">https://www.facebook.com/TI.Press/posts/an-emergency-fundraiser-for-katie-pieterse-who-is-stranded-in-belgiumsaturday-oc/929280825912889/</text:a></text:p>
      <text:p text:style-name="Text_20_body"><text:a xlink:type="simple" xlink:href="https://preview.mailerlite.com/u2q9q2y5k0" text:style-name="Internet_20_link" text:visited-style-name="Visited_20_Internet_20_Link">https://preview.mailerlite.com/u2q9q2y5k0</text:a></text:p>
      <text:p text:style-name="Text_20_body">Sábado 12 de octubre de 2024</text:p>
      <text:p text:style-name="Text_20_body">Saludos a todos.
La presidenta del grupo europeo de activistas TI, ICATOR, Melanie Vritschan, y Derrick Robinson están trabajando para traer a Katie Pieterse de regreso a los Estados Unidos, después de que fue estafada por un agente de reservas fraudulento en Europa que le robó su dinero y su boleto de avión.</text:p>
      <text:p text:style-name="Text_20_body">Katie solicita casi 1000 dólares para los gastos de viaje aéreo: un boleto de Bruselas a Nueva York y un boleto de Nueva York a Houston.</text:p>
      <text:p text:style-name="Text_20_body">Los documentos adjuntos muestran el precio de cada boleto (haga clic en cada documento para ampliarlo).</text:p>
      <text:p text:style-name="Text_20_body">Se pide a quienes puedan tener dinero de sobra que contribuyan a esta recaudación de fondos de emergencia haciendo clic en el siguiente enlace.</text:p>
      <text:p text:style-name="Text_20_body">Aquí Katie comparte lo que sucedió:</text:p>
      <text:p text:style-name="Text_20_body">—</text:p>
      <text:p text:style-name="Text_20_body">Hola,</text:p>
      <text:p text:style-name="Text_20_body">Tuve una invitación para reunirme con la Corte Penal Internacional de La Haya, que trabaja conjuntamente con Eurojust, Europol y el Departamento de Tortura de las Naciones Unidas.</text:p>
      <text:p text:style-name="Text_20_body">El personal guió a un pequeño grupo de personas, incluida yo, a través del proceso judicial, que es muy diferente al de los tribunales de Estados Unidos y el Reino Unido. Los temas principales que se discutieron fueron relativos a CRÍMENES DE LESA HUMANIDAD, GENOCIDIO, CRÍMENES DE GUERRA y CRÍMENES DE AGRESIÓN.</text:p>
      <text:p text:style-name="Text_20_body">Siempre que alguno de nosotros está en el camino correcto para lograr un cambio positivo, ocurre un gran contratiempo para muchos de nosotros.</text:p>
      <text:p text:style-name="Text_20_body">En mi caso, dos boletos de avión separados fueron falsificados por ciberdelincuentes en línea, y todos los fondos que tenía para viajar mientras regresaba a casa fueron robados de mi cuenta bancaria. Estuve varada en el aeropuerto de Heathrow durante días, con la policía acosándome sin descanso.</text:p>
      <text:p text:style-name="Text_20_body">Pido su ayuda para poder regresar a Texas. En este momento, estoy en Bruselas, hospedada por unos días por la presidenta de ICATOR, Melanie Vritschan, quien actualmente se recupera de una cirugía cerebral, como pueden ver en la foto adjunta.</text:p>
      <text:p text:style-name="Text_20_body">Transcripción del video de Katie
<text:a xlink:type="simple" xlink:href="https://www.youtube.com/watch?v=eaJjQRKIWww&amp;t=86s" text:style-name="Internet_20_link" text:visited-style-name="Visited_20_Internet_20_Link">https://www.youtube.com/watch?v=eaJjQRKIWww&amp;t=86s</text:a>
Hola, soy Katie Pieterse.
Estoy sufriendo el peor crimen de odio de la historia. Me tienen como holograma en un videojuego de la dark web donde me torturan y asesinan 24 horas al día sin parar. Tengo 17 tipos de armamento militar de grado superior sobre mí. Estas armas están diseñadas para derrumbar edificios, atravesar hormigón y destruir cualquier cosa en tiempos de guerra, pero las están usando contra mí.
Me torturan con Voice to Skull (V2K), también llamado Voice to Kill. Hoy mis gang stalkers me impidieron ir a ver el desfile que quería. Estoy sentada en un hotel en Canal Street, Nueva Orleans. Mi cara, mis ojos y mi cuerpo han sido atacados sin descanso. Me han vendido más de nueve veces a extraños que pagan sumas millonarias —más de un trillón de dólares— para torturarme, humillarme y mantenerme en un dolor insoportable las 24 horas.
Vivo en dolor constante. Me atacan los pies, las zonas íntimas, los dientes y los órganos internos. Siento como si me quemaran por dentro con ácido. Me han dañado gravemente los oídos y estoy perdiendo audición. Me están paralizando poco a poco: he perdido elasticidad en la cara y cada día tengo menos control sobre mi cuerpo. No puedo cerrar la mano por mí misma, ni mover los dedos; ellos controlan todo. No puedo parpadear, tragar, ir al baño ni tomar ninguna decisión libremente. Si tengo un pensamiento propio, me electrocutan o me tiran de las extremidades.
En público me hinchan y derriten la cara, me dañan los ojos y me degradan. Estoy en una ciudad donde más de 12.000 personas me conocen, pero no puedo acercarme a ninguna porque me electrocutan o me hacen hervir la sangre delante de ellas. Hoy había un baile especial al que debería haber asistido y, una vez más, me lo han impedido. Mi nombre en ese videojuego subterráneo es “Murder the Socialite on Millionaire’s Row”.
Esto no es esquizofrenia ni ninguna enfermedad mental. Es tortura electrónica encubierta con armas militares, neuro-remote monitoring y control remoto del sistema nervioso. Me cocinan el cerebro con “brain poppers”: me calientan como un microondas hasta que hierve y luego lo secan. Me hierven las venas, me derriten la garganta y me envían gases ácidos que solo me afectan a mí. Pueden controlar mi respiración, obligarme a comer o a ahogarme. Pueden bajarme la cremallera, desabrocharme los pantalones o tirarme al suelo sin que nadie me toque. Es una esclavitud tecnificada total.
Soy una persona altamente educada, ex profesora de inglés en Inglaterra, escritora, extrovertida y amable. Antes ayudaba a todo el mundo. Ahora estoy aquí rogando ayuda mientras me humillan en los mismos lugares donde antes pertenecía. Me han robado más de un millón de dólares, han destruido mi crédito, falsificado mis registros médicos, de conducción y bancarios. Hackean cualquier sistema: cable, Netflix, GPS de coches, teléfonos, bancos, sistemas de seguridad… nada escapa a su control.
Me han aislado completamente. Mis gang stalkers usan control mental sobre las personas que me rodean para que se alejen o se vuelvan contra mí. Han destruido mi matrimonio, mis trabajos, mis relaciones y mi familia. Estoy segura de que mis torturadores están vinculados a militares, gobierno, contratistas policiales, ambulancias y jugadores profesionales de deportes. Son psicópatas adictos al sufrimiento ajeno, vampiros emocionales que se alimentan de personas como Kevin Christian y como yo, que somos inteligentes y empáticas.
También estoy convencida de que están relacionados con los Smiley Face Killers. Han matado al menos a ocho mujeres y yo soy la prueba viviente que podría ayudar a resolver esos crímenes. Por eso también quieren eliminarme.
Necesito ayuda urgente. Mañana me echan del lugar donde estoy y no tengo adónde ir. Si alguien en Nueva Orleans ve esto, por favor contáctenme. Necesito un lugar seguro, aunque solo sea por unos días.
A todos los Targeted Individuals: manténganse en público todo lo que puedan, sean visibles de forma educada y compartan sus historias. Katherine Horton está mejorando gracias a la ayuda que recibió. Kevin Christian y yo necesitamos lo mismo.
A mis amigos de Canadá, Australia, Nueva Zelanda y Reino Unido: os quiero muchísimo. Gracias por intentar salvarme. Sigan fuertes.
Estoy viva por poco. No sé dónde estaré mañana ni cómo sobreviviré, pero soy una luchadora. Seguiré denunciando hasta que esto termine.
Por favor, ayúdennos a Kevin y a mí. Den a conocer este crimen, cambiemos las leyes y detengamos a estos gang stalkers.
Os mando amor y energía positiva.
Cuídense. Ciao</text:p>
      <text:p text:style-name="Text_20_body">Transcripción del video de Katie 2
<text:a xlink:type="simple" xlink:href="https://www.youtube.com/channel/UCghNF-rUPEFOSpmRiNXiflA" text:style-name="Internet_20_link" text:visited-style-name="Visited_20_Internet_20_Link">https://www.youtube.com/channel/UCghNF-rUPEFOSpmRiNXiflA</text:a></text:p>
      <text:p text:style-name="Text_20_body">Hola, soy Katie Peterson. Sigo en Nueva Orleans y estoy pasando un momento horrible. Esta noche he preparado mi sombrero con Mylar, plumas y cobre para protegerme. Es una noche preciosa aquí, pero los gang stalkers no me dejan en paz.
Me han deformado la cara: me han cambiado la forma de la nariz, me han endurecido los ojos y me atacan obsesivamente. Hoy he tardado más de 12 horas en vestirme porque me han electrocutado sin parar. Sé que para quienes no conocen el mundo de los Targeted Individuals, las armas psicotrónicas, el Voice to Skull (V2K) —que yo llamo Voice to Kill— todo esto puede sonar increíble, pero es real. Es un crimen. Me están asesinando.
Necesito ayuda urgente. No creo que pueda aguantar mucho más. Mi grupo de gang stalkers es especialmente cruel: son asesinos en serie que han matado al menos a ocho mujeres y están relacionados, estoy casi segura, con los Smiley Face Killers. Usan las mismas armas militares para torturarme.
Además del ataque físico directo, utilizan control mental sobre las personas que me rodean. Rodean a mis amigos, familiares o gente que me quiere con gas y manipulan su comportamiento para que, de repente, se vuelvan contra mí. Eso es lo que ha pasado ahora: tenía un lugar seguro con gente buena y, de repente, me están echando otra vez. Ese es el objetivo clásico del gang stalking: dejarte sin hogar, sin dinero y sin protección.
Llevo ocho años perdiendo mi vida. En los últimos dos años me han humillado, degradado y electrocutado constantemente. Me han transformado la cara y el cuerpo: estoy 20 libras más pesada, me han mutilado los ojos y el rostro. Todo esto lo hacen hombres extremadamente crueles que creen que van a salirse con la suya.
No controlo nada de mi cuerpo: no puedo parpadear, tragar, ir al baño, escuchar música ni levantarme por mí misma. Si camino, pueden tirarme al suelo. Me tienen dentro de un círculo de electricidad que controla todos mis movimientos. Es una tortura 24/7.
Por eso pido ayuda. Necesito protección: gorras y ropa con plata coloidal (Argentum silver), organita, escudos de sangre y todo lo que Katherine Horton ha recomendado. También necesito un lugar seguro donde vivir y alrededor de 1.000 dólares para poder sobrevivir y trabajar. Soy una mujer altamente educada y capaz; solo necesito la oportunidad de salir adelante.
Escuchen mi entrevista en la radio WBAI (está en mi cuenta de Twitter). Allí explico con detalle todo lo que necesito. Katherine Horton ha recibido ayuda de solo cinco personas y eso le ha salvado la vida. Kevin Christian y yo necesitamos lo mismo.
Amo Nueva Orleans, es una ciudad llena de vida y buena gente. Conozco a más de 12.000 personas aquí, pero no puedo acercarme a ninguna porque me aíslan. Me han robado más de 6.000 dólares este mes y ahora me han quitado el lugar donde podía quedarme gratis. Estoy otra vez al borde de la calle.
Si alguien en Nueva Orleans ve esto y quiere ayudarme —aunque solo sea escuchando mi historia, pasando tiempo conmigo o explicándoselo a mi familia y amigos—, por favor, contáctenme. Un dólar de cada persona que me conoce salvaría mi vida.
Targeted Individuals: manténganse fuertes. Tomen vitamina C, agua destilada, selenio, plátanos y manzanas todos los días. Quédense con fruta orgánica en la medida de lo posible. Compartan mis vídeos, den a conocer esta tortura. Quiero abrir una fundación y cambiar las leyes para que esto termine.
No es esquizofrenia. Es tortura electrónica encubierta con Voice to Skull y 17 tipos de armamento militar. Está registrado en Boerne, Texas, y es completamente ilegal. Me están cocinando el cerebro y el cuerpo 24 horas al día.
Kevin Christian, te quiero, hermano. Quédate fuerte. A todos los que me apoyan: gracias. Les mando amor y, si me ayudan, se los devolveré triplicado.
Espero veros pronto. Cuídense y sigan luchando</text:p>
      <text:p text:style-name="Text_20_body">Transcripcón del video de Katie 3
<text:a xlink:type="simple" xlink:href="https://www.youtube.com/watch?v=dJM8eInHrrs&amp;t=71s" text:style-name="Internet_20_link" text:visited-style-name="Visited_20_Internet_20_Link">https://www.youtube.com/watch?v=dJM8eInHrrs&amp;t=71s</text:a></text:p>
      <text:p text:style-name="Text_20_body">Hola, soy Katie Pieterse. Estoy pasando un momento muy difícil. Los gang stalkers me exigen que grabe este vídeo y, como siempre, están atacándome sin descanso. Me han quemado la cara, me tiran de los ojos y de la frente, me pellizcan los nervios y me están derritiendo aluminio del Mylar que llevo puesto para protegerme. Siento cómo me electrocutan constantemente: la garganta, la espalda, las zonas íntimas y todo el cuerpo. Están intentando mantenerme aislada, sin hogar y sin dinero. Tengo solo tres dólares y estoy en Nueva Orleans, donde intentaron dejarme tirada en la calle.
En cuanto empiezo a hablar, activan el Voice to Skull (V2K) para interrumpirme y humillarme. Es uno de los peores crímenes de odio de la historia: me torturan con esta tecnología ilegal, registrada en Boerne, Texas (78006). No quieren que me encuentre con nadie, ni con mis pares, ni con mi familia. Gasearon el hotel donde estaba toda mi familia para que no me vieran. El objetivo de este crimen es electrocutarme hasta la muerte y degradarme públicamente.
Estoy en uno de los hoteles más hermosos y conocidos de Nueva Orleans, donde me he alojado muchas veces con mi familia. Me han humillado aquí al menos ocho veces. Llevo mi chaqueta de Neiman Marcus, mi bufanda hecha a mano y mi bolso de Gucci, pero me atacan igual. Me han robado más de un millón de dólares y me han vendido en la dark web por trillones. Me han cambiado el cuerpo: me han hinchado, me han hecho parecer 20 años mayor y 20 libras más pesada usando gases y 17 tipos diferentes de armamento militar.
Todo esto es parte de la misma tortura que sufrimos los Targeted Individuals: armas de energía dirigida, neuroarmas, cibertortura y control mental. Quieren que hable 24/7 en YouTube para que parezca loca, mientras me cocinan la piel y me derriten delante de la cámara. No me dejan hablar con nadie. Me siguen desde Texas (Boerne, Houston, Corpus Christi) hasta Kansas City e Illinois, destruyendo mi matrimonio, mi familia y mi vida profesional. Me han metido en la cárcel y en instituciones mentales por diversión.
Soy una mujer altamente educada y profesional, ex periodista de CNN International, y no merezco esta esclavitud tecnificada. Necesito ayuda urgente. Catherine Horton, Kevin Christian y todos los que apoyan a los Targeted Individuals en Australia, Nueva Zelanda, Inglaterra y Estados Unidos: por favor, ayúdenme. No voy a lograrlo si siguen así. Estoy siendo asesinada en tiempo real.
Escuchen mi entrevista en la radio WBAI del 11 de febrero (“In Other News” con Jeff Brady). Ahí explico todo con detalle. Si alguien en Nueva Orleans puede ayudarme, por favor contáctenme. Los Targeted Individuals: manténganse fuertes. Defiéndanme y yo lucharé por ustedes para cambiar las leyes y acabar con esta tortura.
Os quiero. Adiós.</text:p>
      <text:p text:style-name="Text_20_body">Transcripción de la entrevista con Roy Eacups 1 (30 min primeros)
<text:a xlink:type="simple" xlink:href="https://old.bitchute.com/video/a03U1pbpGTOj/" text:style-name="Internet_20_link" text:visited-style-name="Visited_20_Internet_20_Link">https://old.bitchute.com/video/a03U1pbpGTOj/</text:a></text:p>
      <text:p text:style-name="Text_20_body">Hola a todos, soy Roy, superviviente de MKUltra y Targeted Individual. Hoy estoy con una invitada muy especial desde Texas: Katie Pieterse. Katie es ex periodista de CNN International en Londres, donde trabajó nueve años. Se convirtió en Targeted Individual y lleva cuatro años en contacto conmigo. Ha visitado Inglaterra varias veces, ha estado en La Haya y es una de las mayores defensoras de la comunidad de Targeted Individuals. Katie, el programa es todo tuyo.»
«Gracias, Roy. Es maravilloso estar de nuevo con vosotros. He echado mucho de menos poder hablar con la comunidad. Hola a todos los que me seguís y a los nuevos que aún no conozco; estoy deseando conoceros.
Recientemente he tenido la enorme suerte de viajar: primero a Texas, luego a Connecticut y finalmente a Nueva York, donde la ONU celebraba una conferencia de paz. Conseguí llegar al edificio de las Naciones Unidas. Aunque me rechazaron en la entrada porque las entradas estaban agotadas, fue un día increíble. Conocí a gente maravillosa de todo el mundo y pude sentir la energía tan potente que hay allí.
Como todos sabemos, las víctimas de armas de energía dirigida, cibertortura y Síndrome de La Habana llevamos un holograma y un campo energético a nuestro alrededor. En mi caso, siempre hay al menos 20 drones militares sobrevolándome. En cuanto llegué a la manzana de la ONU, la atmósfera cambió drásticamente: la gente empezó a estresarse, a acalorarse, se les ponía la piel roja y les costaba pensar. Incluso los empleados de la ONU que me atendieron se alteraron visiblemente. Fue muy triste ver cómo ellos también sufrían los efectos secundarios de las mismas armas que usamos nosotros.
Mi objetivo principal era llegar a La Haya, en Países Bajos, para asistir al Día de Puertas Abiertas del Tribunal Penal Internacional. Fue una experiencia profundamente conmovedora. Creo que fui la única víctima de tortura con invitación oficial. Caminar por la sala del tribunal, ver el jurado, los jueces y todo el proceso desde el principio hasta el final me dio mucha esperanza.
Países Bajos, Europol y Eurojust están mucho más avanzados que Estados Unidos en el reconocimiento y la lucha contra este crimen. La ONU sabe exactamente qué está ocurriendo. Han estado sobre el terreno en Ucrania y Gaza y tienen la tecnología para detectar en tiempo real quién lanza un ataque con armas de energía dirigida, neuroarmas o cibertortura: saben el país, la ciudad, la hora y el arma concreta que se está usando. Trabajan de forma muy estrecha y positiva con La Haya.
Allí entendí que estamos ante Crímenes de Lesa Humanidad. La definición del Estatuto de Roma encaja perfectamente con lo que vivimos: asesinato, exterminio, esclavitud, deportación, prisión, tortura, violación y otras formas de violencia sexual, persecución, desaparición forzada y otros actos inhumanos. La mayoría de nosotros caemos en casi todas estas categorías. En mi caso, primero fui víctima de trata de personas y luego me colocaron las armas y la tecnología. La trata fue la base y las neuroarmas fueron “la guinda del pastel”.
También encajamos en Crímenes de Agresión: cuando un Estado o una red utiliza fuerza armada contra la soberanía, la integridad territorial o la independencia política de otro. Aunque seamos individuos, como grupo estamos siendo atacados sistemáticamente.
La buena noticia es que se están produciendo cambios importantes. La ONU ha emitido la Directiva 001, que entra en vigor el 4 de julio de 2025. A partir de esa fecha, los países miembros de la ONU pasarán a llamarse por números y áreas: por ejemplo, Canadá pasará a ser “America Area 0001”, Estados Unidos “America Area 0002”, etc. Europa será “Europe 0010”. La ONU asumirá el control de las fuerzas militares y policiales de los países que no cumplan, empezando por Estados Unidos, que es uno de los mayores infractores junto con Canadá y México.
Esto no es una “toma de poder” negativa. Es una intervención necesaria para detener el uso ilegal de armas de guerra contra civiles inocentes en países que no están en conflicto. La ONU está diciendo: “Basta ya”. Están desmantelando la red de contratistas militares, empresas privadas y criminales que nos trafican, nos torturan y nos venden 24 horas al día.
Para nosotros, las víctimas, esto es esperanza real. Llevamos años gritando y chocando contra paredes. Ahora, por fin, instituciones internacionales fuertes están reconociendo este crimen y actuando. Europol y Eurojust ya están un paso por delante. La ONU tiene la información y la voluntad de intervenir.
Sé que los cambios serán lentos para nuestro sufrimiento diario, pero están ocurriendo. Y eso, después de once años de tortura, es lo que más esperanza me da.
Roy, muchísimas gracias por dejarme compartir esto con todos. Os quiero mucho a todos. Seguimos luchando juntos</text:p>
      <text:p text:style-name="Text_20_body">Transcripción de la entrevista con Roy Eacups 2 (30 min primeros)
<text:a xlink:type="simple" xlink:href="https://old.bitchute.com/video/U2TDVZT68Hgd/" text:style-name="Internet_20_link" text:visited-style-name="Visited_20_Internet_20_Link">https://old.bitchute.com/video/U2TDVZT68Hgd/</text:a></text:p>
      <text:p text:style-name="Text_20_body">Aquí tienes la versión adaptada de esta parte de preguntas y respuestas entre Katie y Roy.
La he convertido en un texto escrito claro, fluido y legible, fiel al contenido original, manteniendo el tono de Katie y Roy, y situándolo en el contexto de las víctimas de neuroarmas, cibertortura, trata de personas y wetware. He eliminado marcas de tiempo, repeticiones orales y partes técnicas confusas (problemas con la pantalla, etc.), pero sin cambiar ni una sola idea principal.</text:p>
      <text:p text:style-name="Text_20_body">«Hola a todos, soy Roy. Este es un pequeño seguimiento al vídeo que hicimos la semana pasada con Katie desde La Haya. Vamos a responder algunas de las preguntas que nos habéis dejado. Katie, gracias por estar aquí otra vez.»
«Gracias, Roy. Hola a todos. Janet Phelan, entiendo que estés desconcertada. Primero: Estados Unidos no está bajo la jurisdicción directa del Tribunal Penal Internacional, pero eso no significa que no nos ayude. Yo no soy solo una Targeted Individual. Soy víctima de trata de personas a nivel internacional y, además, me han colocado neuroarmas, cibertortura, Síndrome de La Habana y armas de energía dirigida. Como he sido vendida y torturada en varios países, sí puedo acudir al Tribunal Penal Internacional.
Además, el Tribunal Penal Internacional está estrechamente ligado a Eurojust y Europol, que sí colaboran con Estados Unidos en delitos de odio, trata de personas, tortura, ciberdelitos y crimen organizado. Es un crimen internacional. Por eso, aunque seas víctima en EE.UU., estos organismos pueden ayudarte. He subido fotos del interior del Tribunal Penal Internacional para que veáis exactamente cómo funciona la sala, dónde se sienta el jurado, los jueces y todo el proceso. Roy las pondrá en el chat.
Janet, no estoy aquí para discutir contigo. Respeto tu trabajo y tu reputación. Solo quiero aclarar que sí trabajé como periodista en CNN International en Londres durante nueve años. Si no encuentras algunos de mis artículos o colaboraciones es porque mis traficantes y el software de cibertortura bloquean o eliminan el contenido. Cada vez que alguien hace clic en un enlace relacionado conmigo, me llega un ataque directo (al corazón, a los ojos, a los oídos…). Es parte del Wetware y las neuroarmas. No es que no exista: está siendo bloqueado para que no pueda defenderme.
Respecto a los implantes: sí, todavía los tengo. El Dr. Hoffer intentó sacarlos, especialmente el del oído derecho que se conecta con el teléfono y el Wi-Fi, pero están rodeados de tejido cicatricial por las quemaduras internas. Mi seguro lo denegó y ahora, con la nueva inscripción abierta, vamos a intentarlo con otro proveedor para que me los pueda extraer.
Estos son mis audífonos: Starkey Livio AI 2400 (inteligencia artificial). Si los acercas al micrófono, podéis oír el patrón de código Morse que emiten mis implantes. No son palabras directas: es un código que, combinado con los implantes y el software, genera las voces del V2K (Voice to Skull). Es lo que llamamos synthetic telepathy. Podéis verlo claramente en el vídeo que subí a Twitter y que ya tiene más de 5.000 vistas en una semana.
Podéis contactarme a través de mi LinkedIn (Katie Pieterse) o en Twitter: @katie_pieterse4 y @katie_pieterse9 (los números 4 y 9 corresponden al año 1949, así es más fácil recordarlos). Tengo varias cuentas porque me las roban constantemente.
Roy, ¿quieres añadir algo?»
«Sí, Katie es muy contactable y responde. También quiero recomendaros a Sabrina Wallace, que es una de las mejores expertas en Wireless Body Area Networks (redes corporales inalámbricas). Lo que los médicos llevan ocultando desde 1995 es verdad: todos sabemos que tenemos implantes y redes en el cuerpo. Corinne Nickell también está haciendo un gran trabajo para la comunidad.
Un aviso importante para todos los Targeted Individuals: tened mucho cuidado con las “honeypots”. Hay personas que se acercan fingiendo amistad y luego traicionan. Caballeros, si sois Targeted Individuals, sed muy cautos si una mujer os pide entrar en vuestro apartamento. Damas, lo mismo: viajad con precaución, llevad rueda de repuesto y, sobre todo, tened un “buddy” (un amigo de confianza) que sepa dónde estáis. Este mundo es muy peligroso.
Katie y yo hemos hecho un pacto: pase lo que pase, somos amigos de por vida. Podemos tener caminos distintos, pero siempre nos respetaremos.»
«Exacto, Roy. Yo voy por la vía de la trata de personas internacional más neuroarmas y cibertortura. Eso me permite usar leyes de crimen organizado, Europol, Eurojust e Interpol cuando viajo o cuando el ataque viene de otro país. Por eso tengo una ruta un poco diferente, pero todos vamos al mismo sitio: a que se respeten nuestros derechos humanos y civiles.
Quiero quitar un poco de peso a todo esto y daros esperanza. Gracias por los cientos de mensajes positivos y solicitudes de amistad. Soy muy cuidadosa al aceptarlas porque cualquier app (Facebook, Twitter, WhatsApp, fotos, música, correo, buzón de voz…) tiene archivos adjuntos que activan el Wetware y me generan ataques.
No os desaniméis. Los últimos meses han sido muy duros, el umbral de dolor ha subido y todo parece más caótico, pero es porque están empezando a perder contratos: los contratistas militares y las empresas que nos abusan están siendo investigados. La ONU ha puesto medidas para marzo de 2025 y el 4 de julio de 2025 deberían empezar a notarse cambios importantes. Chile ya tiene ley de neuroderechos y otros países se están uniendo.
Yo no me considero solo víctima. Legalmente soy víctima de tortura y trata de personas, pero en mi corazón soy una superviviente. Vamos a seguir luchando paso a paso, educando a la gente con calma y cambiando las leyes.
Gracias a todos por estar aquí. Os quiero mucho. Seguimos junt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7::41:15</meta:creation-date>
    <dc:creator>Generated</dc:creator>
    <dc:date>2026-08-10T17::41:15</dc:date>
    <dc:language>en-US</dc:language>
    <meta:editing-cycles>1</meta:editing-cycles>
    <meta:editing-duration>PT0S</meta:editing-duration>
    <dc:title>20260412:start</dc:title>
  </office:meta>
</office:document-meta>
</file>