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0240607-anna-clark-doyle-smart-meters"/><text:bookmark-start text:name="__RefHeading___acelerar_el_despliegue_de_contadores_inteligentes_1"/><text:bookmark-start text:name="acelerar_el_despliegue_de_contadores_inteligentes"/>Acelerar el despliegue de contadores inteligentes<text:bookmark-end text:name="__RefHeading___acelerar_el_despliegue_de_contadores_inteligentes_1"/><text:bookmark-end text:name="acelerar_el_despliegue_de_contadores_inteligentes"/></text:h>
      <text:p text:style-name="Text_20_body">Anna Clark Doyle. Están dirigidas a la Comisión Australiana del Mercado Energético. 3 páginas.</text:p>
      <text:p text:style-name="Preformatted_20_Text"><text:s text:c="5"/>Tipo de envío: Cambio de regla<text:line-break/><text:s text:c="8"/>Referencia: Aceleración del despliegue de contadores inteligentes<text:line-break/><text:s text:c="6"/>Organización: No disponible<text:line-break/><text:s text:c="12"/>Nombre: Ana<text:line-break/><text:s text:c="10"/>Apellido: Clark Doyle<text:line-break/>Correo electrónico:<text:line-break/>Número de teléfono:<text:line-break/><text:s text:c="7"/>Comentarios: Comisión del Mercado Energético Australiano</text:p>
      <text:p text:style-name="Text_20_body">Estimado/a señor/a,</text:p>
      <text:p text:style-name="Text_20_body">Me dirijo a ustedes para expresar mi oposición a la aceleración del despliegue de contadores inteligentes en Nueva Gales del Sur, Australia Meridional, el Territorio de la Capital Australiana y Queensland. Los contadores inteligentes representan una amenaza para la salud humana y ambiental, así como para la seguridad y la privacidad.</text:p>
      <text:p text:style-name="Text_20_body">Existe un potencial significativo para que los contadores inteligentes faciliten los ciberataques a las redes eléctricas, lo cual es extremadamente preocupante; sin embargo, el foco de mi objeción a los contadores inteligentes en esta presentación se centra en las implicaciones para la salud, sumamente preocupantes, de su implementación.</text:p>
      <text:p text:style-name="Text_20_body">Conozco a varias personas en Victoria que no han podido vivir en sus propias casas debido a síntomas debilitantes que experimentaron tras la instalación de un contador inteligente. Esto no es sorprendente, dado el altísimo nivel de radiación de radiofrecuencia (microondas) que emiten estos contadores.</text:p>
      <text:p text:style-name="Text_20_body">Se ha demostrado repetidamente que la radiación de radiofrecuencia tiene efectos nocivos para el cuerpo y para otros seres vivos.</text:p>
      <text:p text:style-name="Text_20_body">La Agencia Internacional para la Investigación del Cáncer ha clasificado la radiación de radiofrecuencia como un carcinógeno de clase 2B.</text:p>
      <text:p text:style-name="Text_20_body">Desde entonces, se han encontrado más pruebas de carcinogenicidad tanto en estudios en humanos como en animales.</text:p>
      <text:p text:style-name="Text_20_body">La Clasificación Internacional de Enfermedades (CIE-10), un estándar mundial para la información diagnóstica en materia de salud para los profesionales sanitarios, incluye la exposición a la radiación de radiofrecuencia como una afección clasificable.</text:p>
      <text:p text:style-name="Text_20_body">Muchos científicos y médicos eminentes han expresado su preocupación por los efectos de la radiación de radiofrecuencia en las personas y el medio ambiente. Por ejemplo:</text:p>
      <text:p text:style-name="Text_20_body">Un “Llamamiento Internacional”, firmado por 248 científicos, afirma que “Numerosas publicaciones científicas recientes han demostrado que los campos electromagnéticos afectan a los organismos vivos a niveles muy inferiores a la mayoría de las directrices internacionales y nacionales.</text:p>
      <text:p text:style-name="Text_20_body">Entre los efectos se incluyen un mayor riesgo de cáncer, estrés celular, aumento de radicales libres dañinos, daños genéticos, cambios estructurales y funcionales del sistema reproductivo, déficits de aprendizaje y memoria, trastornos neurológicos e impactos negativos en el bienestar general de los seres humanos. El daño va mucho más allá de la raza humana, ya que existe una creciente evidencia de efectos nocivos tanto en la vida vegetal como animal.</text:p>
      <text:p text:style-name="Text_20_body">Según la Declaración de Consenso de 2020 de Expertos Médicos y Científicos del Reino Unido e Internacionales sobre los Efectos en la Salud de la Radiación por Radiofrecuencia (RFR), «Los principales riesgos asociados a la exposición a dicha radiación no ionizante (inalámbrica) en la literatura científica revisada por pares incluyen: mayor riesgo de cáncer, estrés celular, aumento de radicales libres dañinos, daño genético, cambios estructurales y funcionales del sistema reproductivo, déficits de aprendizaje y memoria, trastornos neurológicos e impactos negativos en el bienestar general de los seres humanos».</text:p>
      <text:p text:style-name="Text_20_body">Tribunales de diferentes países han dictaminado que la radiación de radiofrecuencia podría suponer un riesgo para la salud, incluso a niveles de exposición que cumplen con las normas.</text:p>
      <text:p text:style-name="Text_20_body">Las compañías de seguros han reconocido los riesgos de la radiación de radiofrecuencia.</text:p>
      <text:p text:style-name="Text_20_body">Además, la normativa australiana sobre radiación se basa en principios científicos erróneos y no protege al público.</text:p>
      <text:p text:style-name="Text_20_body">La Comisión Internacional sobre los Efectos Biológicos de los Campos Electromagnéticos (ICBE-EMF) ha examinado la ciencia pertinente y ha concluido que «los límites de exposición a la radiación de radiofrecuencia se basan en numerosas suposiciones; sin embargo, los estudios de investigación publicados en los últimos 25 años demuestran que la mayoría de esas suposiciones no están respaldadas por evidencia científica».</text:p>
      <text:p text:style-name="Text_20_body">Hipersensibilidad electromagnética</text:p>
      <text:p text:style-name="Text_20_body">La obligatoriedad de instalar contadores inteligentes inalámbricos en los hogares afectaría gravemente a las personas con hipersensibilidad electromagnética (EHS). La EHS es una reacción alérgica a la exposición a campos electromagnéticos (CEM), incluida la radiación de radiofrecuencia (RF).</text:p>
      <text:p text:style-name="Text_20_body">Esto da lugar a síntomas de malestar y deterioro de leves a extremos, entre los que se incluyen:</text:p>
      <text:p text:style-name="Text_20_body">dolores de cabeza</text:p>
      <text:p text:style-name="Text_20_body">problemas de sueño</text:p>
      <text:p text:style-name="Text_20_body">fatiga</text:p>
      <text:p text:style-name="Text_20_body">tinnitus</text:p>
      <text:p text:style-name="Text_20_body">problemas de concentración y memoria</text:p>
      <text:p text:style-name="Text_20_body">náuseas y problemas digestivos</text:p>
      <text:p text:style-name="Text_20_body">enrojecimiento y ardor en la piel</text:p>
      <text:p text:style-name="Text_20_body">dolor</text:p>
      <text:p text:style-name="Text_20_body">problemas de comportamiento</text:p>
      <text:p text:style-name="Text_20_body">depresión</text:p>
      <text:p text:style-name="Text_20_body">ansiedad</text:p>
      <text:p text:style-name="Text_20_body">y la irritabilidad.</text:p>
      <text:p text:style-name="Text_20_body">Estos síntomas coinciden con los cambios biológicos que los científicos han demostrado que se producen por la exposición. Estos incluyen:</text:p>
      <text:p text:style-name="Text_20_body">daño al ADN</text:p>
      <text:p text:style-name="Text_20_body">cambios en los neurotransmisores y las hormonas, incluida una reducción de la melatonina cambios en el comportamiento celular, incluidos niveles aumentados de proteínas de choque térmico y eflujo de iones de calcio rupturas de la barrera hematoencefálica proliferación celular y estrés oxidativo.</text:p>
      <text:p text:style-name="Text_20_body">Para obtener más información, consulte el siguiente enlace:</text:p>
      <text:p text:style-name="Text_20_body"><text:a xlink:type="simple" xlink:href="https://bioinitiative.org/" text:style-name="Internet_20_link" text:visited-style-name="Visited_20_Internet_20_Link">https://bioinitiative.org/</text:a></text:p>
      <text:p text:style-name="Text_20_body">Les insto a que consideren el costo humano y ambiental que conlleva la instalación de contadores inteligentes en este país, donde las personas deberían ser libres de vivir una vida sana.</text:p>
      <text:p text:style-name="Text_20_body">Atentam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7::56:14</meta:creation-date>
    <dc:creator>Generated</dc:creator>
    <dc:date>2026-08-23T17::56:14</dc:date>
    <dc:language>en-US</dc:language>
    <meta:editing-cycles>1</meta:editing-cycles>
    <meta:editing-duration>PT0S</meta:editing-duration>
    <dc:title>20240607-anna-clark-doyle-smart-meters</dc:title>
  </office:meta>
</office:document-meta>
</file>